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automatic-styles>
    <!-- Out of date -->
    <style:style style:name="s7" style:family="text" style:parent-style-name="Standard">
      <style:text-properties fo:color="#666600" style:text-line-through-style="solid" style:text-line-through-type="single" fo:font-weight="normal"/>
    </style:style>
    <!-- Comment -->
    <style:style style:name="s9" style:family="section">
      <style:section-properties fo:background-color="#f0f0f0"/>
    </style:style>
    <style:style style:family="text" style:name="s9">
      <style:text-properties fo:color="#353842" style:font-name="Times New Roman CYR" fo:font-size="12pt" fo:background-color="#f0f0f0"/>
    </style:style>
    <style:style style:family="paragraph" style:name="s9header" style:parent-style-name="s9">
      <style:text-properties fo:font-size="8pt"/>
    </style:style>
    <style:style style:name="s93" style:family="section">
      <style:section-properties fo:background-color="#FFF5AD"/>
    </style:style>
    <style:style style:name="s94" style:family="section">
      <style:section-properties fo:background-color="#f0f0f0"/>
    </style:style>
    <!-- Color selection -->
    <style:style style:family="text" style:name="s10">
      <style:text-properties fo:color="#26282f" fo:font-weight="bold"/>
    </style:style>
    <!-- Version info -->
    <style:style style:name="s22" style:family="section">
      <style:section-properties fo:background-color="#f0f0f0" fo:margin-left="0.3cm" fo:margin-right="0cm"/>
    </style:style>
    <style:style style:family="paragraph" style:name="s22header" style:parent-style-name="s22">
      <style:text-properties fo:font-size="8pt"/>
    </style:style>
    <!-- Necessary documents -->
    <style:style style:name="s45" style:family="section">
      <style:section-properties fo:background-color="#f0f0f0" fo:margin-left="0.74cm" fo:margin-right="0.74cm"/>
    </style:style>
    <!-- Who helps? -->
    <style:style style:name="s46" style:family="section">
      <style:section-properties fo:background-color="#f0f0f0" fo:margin-left="0.74cm" fo:margin-right="0.74cm"/>
    </style:style>
    <!-- Attention: dishonesty -->
    <style:style style:name="s47" style:family="section">
      <style:section-properties fo:background-color="#f0f0f0" fo:margin-left="0.74cm" fo:margin-right="0.74cm"/>
    </style:style>
    <!-- Attention: crime! -->
    <style:style style:name="s48" style:family="section">
      <style:section-properties fo:background-color="#f0f0f0" fo:margin-left="0.74cm" fo:margin-right="0.74cm"/>
    </style:style>
    <!-- Note -->
    <style:style style:name="s49" style:family="section">
      <style:section-properties fo:background-color="#f0f0f0" fo:margin-left="0.74cm" fo:margin-right="0.74cm"/>
    </style:style>
    <!-- Example -->
    <style:style style:name="s50" style:family="section">
      <style:section-properties fo:background-color="#f0f0f0" fo:margin-left="0.74cm" fo:margin-right="0.74cm"/>
    </style:style>
    <!-- Attention -->
    <style:style style:name="s68" style:family="section">
      <style:section-properties fo:background-color="#f0f0f0" fo:margin-left="0.74cm" fo:margin-right="0.74cm"/>
    </style:style>
    <!-- Special formula -->
    <style:style style:name="s74" style:family="section">
      <style:section-properties fo:background-color="#f0f0f0" fo:margin-left="0.74cm" fo:margin-right="0.74cm"/>
    </style:style>
    <!-- Changes info -->
    <style:style style:name="s52" style:family="section">
      <style:section-properties fo:background-color="#eaefed" fo:margin-left="0cm" fo:margin-right="0cm"/>
    </style:style>
    <style:style style:family="paragraph" style:name="s52header" style:parent-style-name="s52"/>
    <style:style style:name="s41" style:family="text">
      <style:text-properties fo:color="#000000" style:font-name="Arial" fo:background-color="#c1d7ff"/>
    </style:style>
    <style:style style:name="s42" style:family="text">
      <style:text-properties fo:color="#000000" style:font-name="Arial" fo:background-color="#c4c413"/>
    </style:style>
    <style:style style:name="lower" style:family="text">
      <style:text-properties style:text-position="sub 58%"/>
    </style:style>
    <style:style style:name="upper" style:family="text">
      <style:text-properties style:text-position="super 58%"/>
    </style:style>
    <style:style style:name="bold" style:family="text">
      <style:text-properties fo:font-weight="bold"/>
    </style:style>
    <style:style style:name="preformatted" style:family="text">
      <style:text-properties style:font-name="Courier New" fo:font-size="11pt"/>
    </style:style>
    <style:style style:name="fr1" style:family="graphic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icon" style:family="graphic">
      <style:graphic-properties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tiff" style:family="graphic">
      <style:graphic-properties style:vertical-pos="middle" style:vertical-rel="char" style:horizontal-pos="center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!-- prime -->
    <style:style style:family="paragraph" style:name="s777" style:parent-style-name="Heading">
      <style:paragraph-properties fo:text-align="left"/>
      <style:text-properties style:font-name="Times New Roman" fo:text-align="left" fo:font-size="20pt" fo:font-weight="normal" fo:language="ru" fo:country="RU"/>
    </style:style>
    <style:style style:family="paragraph" style:name="s778" style:parent-style-name="Heading">
      <style:paragraph-properties fo:text-align="left"/>
      <style:text-properties style:font-name="Times New Roman" fo:text-align="left" fo:background-color="#000000" fo:color="#ffffff" fo:font-size="12pt" fo:font-weight="normal" fo:language="ru" fo:country="RU"/>
    </style:style>
    <style:style style:family="paragraph" style:name="s779" style:parent-style-name="Heading">
      <style:paragraph-properties fo:text-align="left"/>
      <style:text-properties style:font-name="Times New Roman" fo:text-align="left" fo:font-size="14pt" fo:font-weight="bold" fo:language="ru" fo:country="RU"/>
    </style:style>
    <style:style style:family="paragraph" style:name="s780" style:parent-style-name="Heading">
      <style:paragraph-properties fo:text-align="left"/>
      <style:text-properties style:font-name="Times New Roman" fo:text-align="left" fo:font-size="12pt" fo:font-weight="normal" style:text-underline-type="single" fo:language="ru" fo:country="RU"/>
    </style:style>
    <!-- lists -->
    <style:style style:family="paragraph" style:name="s781" style:parent-style-name="Heading">
      <style:paragraph-properties fo:text-align="left"/>
      <style:text-properties fo:color="#ffffff" style:font-name="Times New Roman" fo:text-align="left" fo:font-size="16pt" fo:language="ru" fo:country="RU" fo:background-color="#2e2e2e"/>
    </style:style>
    <style:style style:family="paragraph" style:name="s782" style:parent-style-name="Heading">
      <style:paragraph-properties fo:text-align="left"/>
      <style:text-properties fo:color="#000000" style:text-underline-type="single" style:font-name="Times New Roman" fo:text-align="left" fo:font-size="20pt" fo:language="ru" fo:country="RU" fo:background-color="#ffffff"/>
    </style:style>
    <style:style style:family="paragraph" style:name="s84" style:parent-style-name="Standard">
      <style:paragraph-properties fo:text-align="left" fo:text-indent="0cm"/>
    </style:style>
    <style:style style:family="paragraph" style:name="s75" style:parent-style-name="Standard">
      <style:paragraph-properties fo:text-align="left" fo:text-indent="0cm"/>
      <style:text-properties fo:font-style="italic"/>
    </style:style>
    <!-- document changes style -->
    <style:style style:name="ChangesCell" style:family="table-cell">
      <style:table-cell-properties fo:padding-left="0.19cm" fo:padding-right="0.19cm"/>
    </style:style>
    <!-- Picture paragraph -->
    <style:style style:family="paragraph" style:name="image" style:parent-style-name="Heading">
      <style:paragraph-properties fo:text-indent="0cm"/>
    </style:style>
    <style:style style:name="TiffA4P" style:family="paragraph" style:parent-style-name="Standard" style:master-page-name="A4Portrait">
      <style:paragraph-properties fo:break-before="page" fo:text-indent="0cm" fo:margin-left="0cm" fo:margin-right="0cm" fo:margin-top="0cm" fo:margin-bottom="0cm"/>
    </style:style>
    <style:style style:name="TiffA4L" style:family="paragraph" style:parent-style-name="Standard" style:master-page-name="A4Landscape">
      <style:paragraph-properties fo:break-before="page" fo:text-indent="0cm" fo:margin-left="0cm" fo:margin-right="0cm" fo:margin-top="0cm" fo:margin-bottom="0cm"/>
    </style:style>
    <!-- Section break styles -->
    <!-- Page break style -->
    <style:style style:name="PB" style:family="paragraph" style:parent-style-name="Standard">
      <style:paragraph-properties fo:break-before="page"/>
    </style:style>
    <!-- Specific styles -->
    <style:style style:name="s16_fi0" style:family="paragraph" style:parent-style-name="s16">
      <style:paragraph-properties fo:text-indent="0mm"/>
    </style:style>
    <style:style style:name="s1_right_fi0" style:family="paragraph" style:parent-style-name="s1">
      <style:paragraph-properties fo:text-align="right" fo:text-indent="0mm"/>
    </style:style>
    <!-- Table cells styles -->
    <!-- Table columns styles -->
    <style:style style:name="3401" style:family="table-column">
      <style:table-column-properties style:column-width="60mm"/>
    </style:style>
    <style:style style:name="6805" style:family="table-column">
      <style:table-column-properties style:column-width="120mm"/>
    </style:style>
    <!-- Table styles -->
    <style:style style:name="rubber" style:family="table">
      <style:table-properties style:rel-width="100%" table:align="center"/>
    </style:style>
    <style:style style:name="10206" style:family="table">
      <style:table-properties style:width="180mm" table:align="left"/>
    </style:style>
  </office:automatic-styles>
  <office:body>
    <office:text text:use-soft-page-breaks="true">
      <text:h text:outline-level="1" text:style-name="s3"><text:bookmark text:name="anchor0"/><text:a xlink:type="simple" xlink:href="http://ivo.garant.ru/document/redirect/198625/0">Указ Президента РФ от 1 июля 2010 г. N 821
"О комиссиях по соблюдению требований к служебному поведению федеральных государственных служащих и урегулированию конфликта интересов"</text:a></text:h>
      <text:p text:style-name="s52header">С изменениями и дополнениями от:</text:p>
      <text:p text:style-name="s52">13 марта 2012 г., 2 апреля, 3 декабря 2013 г., 23 июня 2014 г., 8 марта, 22 декабря 2015 г., 19 сентября 2017 г., 25 апреля 2022 г., 26 июня 2023 г., 25 января 2024 г., 9 июля 2025 г.</text:p>
      <text:p text:style-name="s1"/>
      <text:p text:style-name="s1">В соответствии с <text:a xlink:type="simple" xlink:href="http://ivo.garant.ru/document/redirect/12164203/1201">Федеральным законом</text:a> от 25 декабря 2008 г. N 273-ФЗ "О противодействии коррупции" постановляю:</text:p>
      <text:p text:style-name="s1"><text:bookmark text:name="anchor1"/>1. Утвердить прилагаемое <text:a xlink:type="simple" xlink:href="#anchor1000">Положение</text:a> о комиссиях по соблюдению требований к служебному поведению федеральных государственных служащих и урегулированию конфликта интересов.</text:p>
      <text:p text:style-name="s1"><text:bookmark text:name="anchor2"/>2. Установить, что вопросы, изложенные в <text:a xlink:type="simple" xlink:href="#anchor1016">пункте 16</text:a> Положения, утвержденного настоящим Указом, рассматриваются в федеральных государственных органах, названных в <text:a xlink:type="simple" xlink:href="http://ivo.garant.ru/document/redirect/195552/1200">разделе II</text:a> перечня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ого <text:a xlink:type="simple" xlink:href="http://ivo.garant.ru/document/redirect/195552/0">Указом</text:a> Президента Российской Федерации от 18 мая 2009 г. N 557:</text:p>
      <text:p text:style-name="s1"><text:bookmark text:name="anchor21"/>а) в отношении лиц, замещающих должности федеральной государственной гражданской службы, - комиссиями по соблюдению требований к служебному поведению федеральных государственных служащих и урегулированию конфликта интересов;</text:p>
      <text:p text:style-name="s1"><text:bookmark text:name="anchor22"/>б) в отношении лиц, замещающих должности федеральной государственной службы иных видов, - соответствующими аттестационными комиссиями.</text:p>
      <text:p text:style-name="s1"><text:bookmark text:name="anchor3"/>3. Внести в <text:a xlink:type="simple" xlink:href="http://ivo.garant.ru/document/redirect/180912/27">статью 27</text:a> Положения о порядке прохождения военной службы, утвержденного <text:a xlink:type="simple" xlink:href="http://ivo.garant.ru/document/redirect/180912/0">Указом</text:a> Президента Российской Федерации от 16 сентября 1999 г. N 1237 "Вопросы прохождения военной службы" (Собрание законодательства Российской Федерации, 1999, N 38, ст. 4534; N 42, ст. 5008; 2000, N 16, ст. 1678; N 27, ст. 2819; 2003, N 16, ст. 1508; 2006, N 25, ст. 2697; 2007, N 11, ст. 1284; N 13, ст. 1527; N 29, ст. 3679; N 35, ст. 4289; N 38, ст. 4513; 2008, N 3, ст. 169, 170; N 13, ст. 1251; N 43, ст. 4919; 2009, N 2, ст. 180; N 18, ст. 2217; N 28, ст. 3519; N 49, ст. 5918), следующие изменения:</text:p>
      <text:p text:style-name="s1"><text:bookmark text:name="anchor31"/>а) <text:a xlink:type="simple" xlink:href="http://ivo.garant.ru/document/redirect/180912/2702">пункт 2</text:a> дополнить <text:a xlink:type="simple" xlink:href="http://ivo.garant.ru/document/redirect/180912/27024">подпунктом "г"</text:a> следующего содержания:</text:p>
      <text:p text:style-name="s1"><text:bookmark text:name="anchor27024"/>"г) иные лица в целях рассмотрения отдельных вопросов, связанных с прохождением военнослужащими военной службы, в соответствии с указами Президента Российской Федерации.";</text:p>
      <text:p text:style-name="s1"><text:bookmark text:name="anchor32"/>б) <text:a xlink:type="simple" xlink:href="http://ivo.garant.ru/document/redirect/180912/27039">подпункт "и" пункта 3</text:a> изложить в следующей редакции:</text:p>
      <text:p text:style-name="s1"><text:bookmark text:name="anchor27039"/>"и) иные вопросы, связанные с прохождением военнослужащими военной службы, в случаях, предусмотренных федеральными законами, указами Президента Российской Федерации, или по решению командира воинской части.".</text:p>
      <text:p text:style-name="s1"><text:bookmark text:name="anchor4"/>4. Внести в <text:a xlink:type="simple" xlink:href="http://ivo.garant.ru/document/redirect/12160468/0">Указ</text:a> Президента Российской Федерации от 19 мая 2008 г. N 815 "О мерах по противодействию коррупции" (Собрание законодательства Российской Федерации, 2008, N 21, ст. 2429; 2010, N 14, ст. 1635) изменение, дополнив <text:a xlink:type="simple" xlink:href="http://ivo.garant.ru/document/redirect/12160468/71">подпункт "а" пункта 7</text:a> абзацем следующего содержания:</text:p>
      <text:p text:style-name="s1">"рассматривает вопросы, касающиеся соблюдения требований к служебному (должностному) поведению лиц, замещающих: государственные должности Российской Федерации, названные в подпункте "а" пункта 1 Положения 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, утвержденного Указом Президента Российской Федерации от 21 сентября 2009 г. N 1066; должности федеральной государственной службы, назначение на которые и освобождение от которых осуществляются Президентом Российской Федерации и Правительством Российской Федерации; должности руководителей и заместителей руководителей Аппарата Совета Федерации Федерального Собрания Российской Федерации, Аппарата Государственной Думы Федерального Собрания Российской Федерации, аппарата Центральной избирательной комиссии Российской Федерации и аппарата Счетной палаты Российской Федерации, а также вопросы, касающиеся урегулирования конфликта интересов;".</text:p>
      <text:p text:style-name="s1"><text:bookmark text:name="anchor5"/>5. Внести в <text:a xlink:type="simple" xlink:href="http://ivo.garant.ru/document/redirect/196300/1000">Положение</text:a>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е <text:a xlink:type="simple" xlink:href="http://ivo.garant.ru/document/redirect/196300/0">Указом</text:a> Президента Российской Федерации от 21 сентября 2009 г. N 1065 "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" (Собрание законодательства Российской Федерации, 2009, N 39, ст. 4588; 2010, N 3, ст. 274), следующие изменения:</text:p>
      <text:p text:style-name="s22header">Информация об изменениях:</text:p>
      <text:p text:style-name="s22"><text:bookmark text:name="anchor51"/><text:a xlink:type="simple" xlink:href="http://ivo.garant.ru/document/redirect/70147070/88820">Указом</text:a> Президента РФ от 13 марта 2012 г. № 297 в подпункт "а" внесены изменения</text:p>
      <text:p text:style-name="s22"><text:a xlink:type="simple" xlink:href="http://ivo.garant.ru/document/redirect/5762670/51">См. текст подпункта в предыдущей редакции</text:a></text:p>
      <text:p text:style-name="s1">а) <text:a xlink:type="simple" xlink:href="http://ivo.garant.ru/document/redirect/196300/110">пункт 10</text:a> изложить в следующей редакции:</text:p>
      <text:p text:style-name="s1"><text:bookmark text:name="anchor110"/>10. Основанием для осуществления проверки, предусмотренной подпунктами "б" и "в" пункта 1 настоящего Положения, является достаточная информация, представленная в письменном виде в установленном порядке:</text:p>
      <text:p text:style-name="s1"><text:bookmark text:name="anchor1101"/>а) правоохранительными органами, иными государственными органами, органами местного самоуправления и их должностными лицами;</text:p>
      <text:p text:style-name="s1"><text:bookmark text:name="anchor1102"/>б) постоянно действующими руководящими органами политических партий и зарегистрированных в соответствии с законом иных общероссийских общественных объединений, не являющихся политическими партиями;</text:p>
      <text:p text:style-name="s1"><text:bookmark text:name="anchor1103"/>в) Общественной палатой Российской Федерации.";</text:p>
      <text:p text:style-name="s1"><text:bookmark text:name="anchor52"/>б) в <text:a xlink:type="simple" xlink:href="http://ivo.garant.ru/document/redirect/196300/1154">подпункте "г" пункта 15</text:a> слова "в органы прокуратуры Российской Федерации, иные федеральные государственные органы (кроме федеральных органов исполнительной власти, уполномоченных на осуществление оперативно-разыскной деятельности)" заменить словами "(кроме запросов, касающихся осуществления оперативно-разыскной деятельности или ее результатов) в органы прокуратуры Российской Федерации, иные федеральные государственные органы";</text:p>
      <text:p text:style-name="s1"><text:bookmark text:name="anchor53"/>в) в <text:a xlink:type="simple" xlink:href="http://ivo.garant.ru/document/redirect/196300/1031">пункте 31</text:a> слова "о несоблюдении государственным служащим требований" заменить словами "о представлении государственным служащим недостоверных или неполных сведений, предусмотренных подпунктом "а" пункта 1 настоящего Положения, и о несоблюдении им требований".</text:p>
      <text:p text:style-name="s1"><text:bookmark text:name="anchor6"/>6. Внести в <text:a xlink:type="simple" xlink:href="http://ivo.garant.ru/document/redirect/196301/1000">Положение</text:a> 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, утвержденное <text:a xlink:type="simple" xlink:href="http://ivo.garant.ru/document/redirect/196301/0">Указом</text:a> Президента Российской Федерации от 21 сентября 2009 г. N 1066 "О проверке достоверности и полноты сведений, представляемых гражданами, претендующими на замещение государственных должностей Российской Федерации, и лицами, замещающими государственные должности Российской Федерации, и соблюдения ограничений лицами, замещающими государственные должности Российской Федерации" (Собрание законодательства Российской Федерации, 2009, N 39, ст. 4589; 2010, N 3, ст. 274), следующие изменения:</text:p>
      <text:p text:style-name="s22header">Информация об изменениях:</text:p>
      <text:p text:style-name="s22"><text:bookmark text:name="anchor61"/><text:a xlink:type="simple" xlink:href="http://ivo.garant.ru/document/redirect/70147070/88820">Указом</text:a> Президента РФ от 13 марта 2012 г. № 297 в подпункт "а" внесены изменения</text:p>
      <text:p text:style-name="s22"><text:a xlink:type="simple" xlink:href="http://ivo.garant.ru/document/redirect/5762670/61">См. текст подпункта в предыдущей редакции</text:a></text:p>
      <text:p text:style-name="s1">а) <text:a xlink:type="simple" xlink:href="http://ivo.garant.ru/document/redirect/196301/1004">пункт 4</text:a> изложить в следующей редакции:</text:p>
      <text:p text:style-name="s1"><text:bookmark text:name="anchor1004"/>4. Основанием для осуществления проверки, предусмотренной подпунктами "б" и "в" пункта 1 настоящего Положения, является достаточная информация, представленная в письменном виде в установленном порядке:</text:p>
      <text:p text:style-name="s1"><text:bookmark text:name="anchor1041"/>а) правоохранительными органами, иными государственными органами, органами местного самоуправления и их должностными лицами;</text:p>
      <text:p text:style-name="s1"><text:bookmark text:name="anchor1042"/>б) постоянно действующими руководящими органами политических партий и зарегистрированных в соответствии с законом иных общероссийских общественных объединений, не являющихся политическими партиями;</text:p>
      <text:p text:style-name="s1"><text:bookmark text:name="anchor1043"/>в) Общественной палатой Российской Федерации.";</text:p>
      <text:p text:style-name="s1"><text:bookmark text:name="anchor62"/>б) в <text:a xlink:type="simple" xlink:href="http://ivo.garant.ru/document/redirect/196301/1020">пункте 20</text:a> слова "о несоблюдении лицом, замещающим государственную должность Российской Федерации," заменить словами "о представлении лицом, замещающим государственную должность Российской Федерации, недостоверных или неполных сведений, предусмотренных подпунктом "а" пункта 1 настоящего Положения, и о несоблюдении им".</text:p>
      <text:p text:style-name="s1"><text:bookmark text:name="anchor7"/>7. Руководителям федеральных государственных органов в 2-месячный срок:</text:p>
      <text:p text:style-name="s1"><text:bookmark text:name="anchor71"/>а) разработать, руководствуясь настоящим Указом, и утвердить <text:a xlink:type="simple" xlink:href="http://ivo.garant.ru/document/redirect/5425853/0">положения</text:a> о комиссиях по соблюдению требований к служебному поведению федеральных государственных служащих и урегулированию конфликта интересов;</text:p>
      <text:p text:style-name="s1"><text:bookmark text:name="anchor72"/>б) <text:span text:style-name="s8">сформировать</text:span> комиссии по соблюдению требований к служебному поведению федеральных государственных служащих и урегулированию конфликта интересов;</text:p>
      <text:p text:style-name="s1"><text:bookmark text:name="anchor73"/>в) принять иные меры по обеспечению исполнения настоящего Указа.</text:p>
      <text:p text:style-name="s1"><text:bookmark text:name="anchor8"/>8. Рекомендовать органам государственной власти субъектов Российской Федерации и органам местного самоуправления:</text:p>
      <text:p text:style-name="s1"><text:bookmark text:name="anchor81"/>а) в 2-месячный срок разработать и утвердить положения о комиссиях по соблюдению требований к служебному поведению государственных гражданских служащих субъектов Российской Федерации (муниципальных служащих) и урегулированию конфликта интересов;</text:p>
      <text:p text:style-name="s1"><text:bookmark text:name="anchor82"/>б) руководствоваться настоящим Указом при разработке названных положений.</text:p>
      <text:p text:style-name="s1"><text:bookmark text:name="anchor9"/>9. Предложить общественным советам, созданным при федеральных органах исполнительной власти в соответствии с <text:a xlink:type="simple" xlink:href="http://ivo.garant.ru/document/redirect/12139493/2002">частью 2 статьи 20</text:a> Федерального закона от 4 апреля 2005 г. N 32-ФЗ "Об Общественной палате Российской Федерации", общественным организациям ветеранов, профсоюзным организациям, научным организациям и образовательным учреждениям среднего, высшего и дополнительного профессионального образования содействовать работе комиссий по соблюдению требований к служебному поведению федеральных государственных служащих и урегулированию конфликта интересов.</text:p>
      <text:p text:style-name="s1"><text:bookmark text:name="anchor10"/>10. Признать утратившим силу <text:a xlink:type="simple" xlink:href="http://ivo.garant.ru/document/redirect/190723/0">Указ</text:a> Президента Российской Федерации от 3 марта 2007 г. N 269 "О комиссиях по соблюдению требований к служебному поведению государственных гражданских служащих Российской Федерации и урегулированию конфликта интересов" (Собрание законодательства Российской Федерации, 2007, N 11, ст. 1280).</text:p>
      <text:p text:style-name="s1"/>
      <table:table table:name="10206" table:style-name="10206">
        <table:table-column table:style-name="6805"/>
        <table:table-column table:style-name="3401"/>
        <table:table-row>
          <table:table-cell>
            <text:p text:style-name="s16_fi0">Президент Российской Федерации</text:p>
          </table:table-cell>
          <table:table-cell>
            <text:p text:style-name="s1_right_fi0">Д. Медведев</text:p>
          </table:table-cell>
        </table:table-row>
      </table:table>
      <text:p text:style-name="s1"/>
      <text:p text:style-name="s16_fi0">Москва, Кремль</text:p>
      <text:p text:style-name="s16_fi0">1 июля 2010 г.</text:p>
      <text:p text:style-name="s16_fi0">N 821</text:p>
      <text:p text:style-name="s1"/>
      <text:h text:outline-level="1" text:style-name="s3"><text:bookmark text:name="anchor1000"/>Положение
о комиссиях по соблюдению требований к служебному поведению федеральных государственных служащих и урегулированию конфликта интересов
(утв. <text:a xlink:type="simple" xlink:href="#anchor0">Указом</text:a> Президента РФ от 1 июля 2010 г. N 821)</text:h>
      <text:p text:style-name="s52header">С изменениями и дополнениями от:</text:p>
      <text:p text:style-name="s52">2 апреля, 3 декабря 2013 г., 23 июня 2014 г., 8 марта, 22 декабря 2015 г., 19 сентября 2017 г., 25 апреля 2022 г., 26 июня 2023 г., 25 января 2024 г., 9 июля 2025 г.</text:p>
      <text:p text:style-name="s9header">ГАРАНТ:</text:p>
      <text:p text:style-name="s9">См. <text:a xlink:type="simple" xlink:href="http://ivo.garant.ru/document/redirect/5425853/0">справку</text:a> о комиссиях по соблюдению требований к служебному поведению федеральных государственных гражданских служащих и урегулированию конфликта интересов</text:p>
      <text:p text:style-name="s9">См. <text:a xlink:type="simple" xlink:href="http://ivo.garant.ru/document/redirect/400692219/0">Методические рекомендации</text:a> по организации работы комиссий по соблюдению требований к служебному поведению федеральных государственных служащих и урегулированию конфликта интересов (аттестационных комиссий) в федеральных государственных органах</text:p>
      <text:p text:style-name="s1"><text:bookmark text:name="anchor1001"/>1. Настоящим Положением определяется порядок формирования и деятельности комиссий по соблюдению требований к служебному поведению федеральных государственных служащих и урегулированию конфликта интересов (далее - комиссии, комиссия), образуемых в федеральных органах исполнительной власти, иных государственных органах в соответствии с <text:a xlink:type="simple" xlink:href="http://ivo.garant.ru/document/redirect/12164203/1201">Федеральным законом</text:a> от 25 декабря 2008 г. N 273-ФЗ "О противодействии коррупции".</text:p>
      <text:p text:style-name="s1"><text:bookmark text:name="anchor1002"/>2. Комиссии в своей деятельности руководствуются <text:a xlink:type="simple" xlink:href="http://ivo.garant.ru/document/redirect/10103000/0">Конституцией</text:a> Российской Федерации, федеральными конституционными законами, федеральными законами, актами Президента Российской Федерации и Правительства Российской Федерации, настоящим Положением, а также актами федеральных органов исполнительной власти, иных государственных органов (далее - государственные органы, государственный орган).</text:p>
      <text:p text:style-name="s1"><text:bookmark text:name="anchor10003"/>3. Основной задачей комиссий является содействие государственным органам:</text:p>
      <text:p text:style-name="s22header">Информация об изменениях:</text:p>
      <text:p text:style-name="s22"><text:bookmark text:name="anchor10031"/>Подпункт "а" изменен с 25 января 2024 г. - <text:a xlink:type="simple" xlink:href="http://ivo.garant.ru/document/redirect/408434103/10021">Указ</text:a> Президента России от 25 января 2024 г. № 71</text:p>
      <text:p text:style-name="s22"><text:a xlink:type="simple" xlink:href="http://ivo.garant.ru/document/redirect/76830981/10031">См. предыдущую редакцию</text:a></text:p>
      <text:p text:style-name="s1">а) в обеспечении соблюдения федеральными государственными служащими (далее - государственные служащие) ограничений и запретов, требований о предотвращении или об урегулировании конфликта интересов, исполнения обязанностей, установленных <text:a xlink:type="simple" xlink:href="http://ivo.garant.ru/document/redirect/12164203/0">Федеральным законом</text:a> от 25 декабря 2008 г. N 273-ФЗ "О противодействии коррупции", другими федеральными законами в целях противодействия коррупции (далее - требования к служебному поведению и (или) требования об урегулировании конфликта интересов);</text:p>
      <text:p text:style-name="s1"><text:bookmark text:name="anchor10032"/>б) в осуществлении в государственном органе мер по предупреждению коррупции.</text:p>
      <text:p text:style-name="s1"><text:bookmark text:name="anchor10004"/><text:a xlink:type="simple" xlink:href="http://ivo.garant.ru/document/redirect/55171568/0">4.</text:a> Комиссии рассматривают вопросы, связанные с соблюдением <text:a xlink:type="simple" xlink:href="http://ivo.garant.ru/document/redirect/55171108/0">требований</text:a> к служебному поведению и (или) требований об урегулировании конфликта интересов, в отношении государственных служащих, замещающих должности федеральной государственной службы (далее - должности государственной службы) в государственном органе (за исключением государственных служащих, замещающих должности государственной службы, назначение на которые и освобождение от которых осуществляются Президентом Российской Федерации и Правительством Российской Федерации, и должности руководителей и заместителей руководителей Аппарата Совета Федерации Федерального Собрания Российской Федерации, Аппарата Государственной Думы Федерального Собрания Российской Федерации, аппарата Центральной избирательной комиссии Российской Федерации и аппарата Счетной палаты Российской Федерации), а также в отношении государственных служащих, замещающих должности руководителей и заместителей руководителей территориальных органов государственных органов (за исключением государственных служащих, замещающих должности руководителей и заместителей руководителей территориальных органов государственных органов, назначение на которые и освобождение от которых осуществляются Президентом Российской Федерации).</text:p>
      <text:p text:style-name="s1"><text:bookmark text:name="anchor1005"/>5. Вопросы, связанные с соблюдением <text:a xlink:type="simple" xlink:href="http://ivo.garant.ru/document/redirect/55171108/0">требований</text:a> к служебному поведению и (или) требований об урегулировании конфликта интересов, в отношении государственных служащих, замещающих должности государственной службы в государственном органе, назначение на которые и освобождение от которых осуществляются Президентом Российской Федерации и Правительством Российской Федерации, а также должности руководителей и заместителей руководителей Аппарата Совета Федерации Федерального Собрания Российской Федерации, Аппарата Государственной Думы Федерального Собрания Российской Федерации, аппарата Центральной избирательной комиссии Российской Федерации и аппарата Счетной палаты Российской Федерации, <text:a xlink:type="simple" xlink:href="http://ivo.garant.ru/document/redirect/12183234/1000">рассматриваются</text:a> президиумом Совета при Президенте Российской Федерации по противодействию коррупции.</text:p>
      <text:p text:style-name="s1"><text:bookmark text:name="anchor1006"/>6. Вопросы, связанные с соблюдением <text:a xlink:type="simple" xlink:href="http://ivo.garant.ru/document/redirect/55171108/0">требований</text:a> к служебному поведению и (или) требований об урегулировании конфликта интересов, в отношении государственных служащих, замещающих должности государственной службы в территориальных органах государственных органов (за исключением государственных служащих, замещающих должности государственной службы, назначение на которые и освобождение от которых осуществляются Президентом Российской Федерации, и должности руководителей и заместителей руководителей территориальных органов государственных органов), рассматриваются комиссией соответствующего территориального органа. <text:a xlink:type="simple" xlink:href="http://ivo.garant.ru/document/redirect/5425853/0">Порядок</text:a> формирования и деятельности комиссии, а также ее <text:span text:style-name="s8">состав</text:span> определяются руководителем государственного органа в соответствии с настоящим Положением. В состав комиссий территориальных органов государственных органов не включается представитель, указанный в <text:a xlink:type="simple" xlink:href="#anchor10082">подпункте "б" пункта 8</text:a> настоящего Положения.</text:p>
      <text:p text:style-name="s22header">Информация об изменениях:</text:p>
      <text:p text:style-name="s22"><text:bookmark text:name="anchor1007"/>Пункт 7 изменен с 9 июля 2025 г. - <text:a xlink:type="simple" xlink:href="http://ivo.garant.ru/document/redirect/412304776/11">Указ</text:a> Президента России от 9 июля 2025 г. № 465</text:p>
      <text:p text:style-name="s22"><text:a xlink:type="simple" xlink:href="http://ivo.garant.ru/document/redirect/76849372/1007">См. предыдущую редакцию</text:a></text:p>
      <text:p text:style-name="s1">7. Комиссия образуется <text:a xlink:type="simple" xlink:href="http://ivo.garant.ru/document/redirect/5425853/0">нормативным правовым актом</text:a> государственного органа. Указанным актом утверждаются состав комиссии и порядок ее работы, назначаются председатель комиссии, его заместитель, секретарь и определяются другие члены комиссии.</text:p>
      <text:p text:style-name="s1">Все члены комиссии при принятии решений обладают равными правами. В отсутствие председателя комиссии его обязанности исполняет заместитель председателя комиссии.</text:p>
      <text:p text:style-name="s22header">Информация об изменениях:</text:p>
      <text:p text:style-name="s22"><text:bookmark text:name="anchor1008"/>Пункт 8 изменен с 9 июля 2025 г. - <text:a xlink:type="simple" xlink:href="http://ivo.garant.ru/document/redirect/412304776/12">Указ</text:a> Президента России от 9 июля 2025 г. № 465</text:p>
      <text:p text:style-name="s22"><text:a xlink:type="simple" xlink:href="http://ivo.garant.ru/document/redirect/76849372/1008">См. предыдущую редакцию</text:a></text:p>
      <text:p text:style-name="s1">8. В состав комиссии (за исключением случая, предусмотренного <text:a xlink:type="simple" xlink:href="#anchor10111">пунктом 11<text:span text:style-name="upper"><text:span> 1</text:span></text:span></text:a> настоящего Положения) входят:</text:p>
      <text:p text:style-name="s1"><text:bookmark text:name="anchor10081"/>а) заместитель руководителя государственного органа (председатель комиссии), лицо, замещающее должность государственной службы в государственном органе (заместитель председателя комиссии), руководитель подразделения кадровой службы государственного органа по профилактике коррупционных и иных правонарушений либо должностное лицо кадровой службы государственного органа, ответственное за работу по профилактике коррупционных и иных правонарушений (секретарь комиссии), государственные служащие подразделения по вопросам государственной службы и кадров, юридического (правового) подразделения, других подразделений государственного органа, определяемые его руководителем;</text:p>
      <text:p text:style-name="s1"><text:bookmark text:name="anchor10082"/>б) представитель Управления Президента Российской Федерации по вопросам государственной службы, кадров и противодействия коррупции или подразделения Аппарата Правительства Российской Федерации, определяемого Правительством Российской Федерации;</text:p>
      <text:p text:style-name="s1"><text:bookmark text:name="anchor10083"/>в) представитель (представители) научных организаций и профессиональных образовательных организаций, образовательных организаций высшего образования и организаций дополнительного профессионального образования, деятельность которых связана с государственной службой.</text:p>
      <text:p text:style-name="s1"><text:bookmark text:name="anchor1009"/>9. Руководитель государственного органа может принять <text:span text:style-name="s8">решение</text:span> о включении в состав комиссии:</text:p>
      <text:p text:style-name="s1"><text:bookmark text:name="anchor10091"/>а) представителя общественного совета, образованного при федеральном органе исполнительной власти в соответствии с <text:a xlink:type="simple" xlink:href="http://ivo.garant.ru/document/redirect/12139493/2002">частью 2 статьи 20</text:a> Федерального закона от 4 апреля 2005 г. N 32-ФЗ "Об Общественной палате Российской Федерации";</text:p>
      <text:p text:style-name="s1"><text:bookmark text:name="anchor10092"/>б) представителя общественной организации ветеранов, созданной в государственном органе;</text:p>
      <text:p text:style-name="s1"><text:bookmark text:name="anchor10093"/>в) представителя профсоюзной организации, действующей в установленном порядке в государственном органе.</text:p>
      <text:p text:style-name="s22header">Информация об изменениях:</text:p>
      <text:p text:style-name="s22"><text:bookmark text:name="anchor1010"/>Пункт 10 изменен с 9 июля 2025 г. - <text:a xlink:type="simple" xlink:href="http://ivo.garant.ru/document/redirect/412304776/13">Указ</text:a> Президента России от 9 июля 2025 г. № 465</text:p>
      <text:p text:style-name="s22"><text:a xlink:type="simple" xlink:href="http://ivo.garant.ru/document/redirect/76849372/1010">См. предыдущую редакцию</text:a></text:p>
      <text:p text:style-name="s1">10. Лица, указанные в <text:a xlink:type="simple" xlink:href="#anchor10082">подпунктах "б"</text:a> и <text:a xlink:type="simple" xlink:href="#anchor10083">"в" пункта 8</text:a> и <text:a xlink:type="simple" xlink:href="#anchor1009">пункте 9</text:a> настоящего Положения, включаются в состав комиссии по согласованию:</text:p>
      <text:p text:style-name="s1"><text:bookmark text:name="anchor10101"/>а) с Управлением Президента Российской Федерации по вопросам государственной службы, кадров и противодействия коррупции - при формировании комиссий в федеральных министерствах, федеральных службах и федеральных агентствах, руководство деятельностью которых осуществляет Президент Российской Федерации, в федеральных службах и федеральных агентствах, подведомственных этим федеральным министерствам, а также в других государственных органах, за исключением указанных в подпункте "б" настоящего пункта;</text:p>
      <text:p text:style-name="s1"><text:bookmark text:name="anchor10102"/>б) с подразделением Аппарата Правительства Российской Федерации, определяемым Правительством Российской Федерации, - при формировании комиссий в федеральных министерствах, руководство деятельностью которых осуществляет Правительство Российской Федерации, в федеральных службах и федеральных агентствах, подведомственных этим федеральным министерствам, а также в федеральных службах и федеральных агентствах, руководство деятельностью которых осуществляет Правительство Российской Федерации;</text:p>
      <text:p text:style-name="s1"><text:bookmark text:name="anchor10103"/>в) с научными организациями, профессиональными образовательными организациями, образовательными организациями высшего образования и организациями дополнительного профессионального образования, общественным советом, образованным при федеральном органе исполнительной власти, с общественной организацией ветеранов, созданной в государственном органе, с профсоюзной организацией, действующей в установленном порядке в государственном органе.</text:p>
      <text:p text:style-name="s1"><text:bookmark text:name="anchor1011"/>11. Число членов комиссии, не замещающих должности государственной службы в государственном органе, должно составлять не менее одной четверти от общего числа членов комиссии.</text:p>
      <text:p text:style-name="s22header">Информация об изменениях:</text:p>
      <text:p text:style-name="s22"><text:bookmark text:name="anchor10111"/>Положение дополнено пунктом 11.1 с 9 июля 2025 г. - <text:a xlink:type="simple" xlink:href="http://ivo.garant.ru/document/redirect/412304776/14">Указ</text:a> Президента России от 9 июля 2025 г. № 465</text:p>
      <text:p text:style-name="s1">11<text:span text:style-name="upper"><text:span> 1</text:span></text:span>. В Администрации Президента Российской Федерации председателем комиссии может быть назначено должностное лицо Администрации Президента Российской Федерации, не являющееся заместителем руководителя государственного органа.</text:p>
      <text:p text:style-name="s1"><text:bookmark text:name="anchor1012"/>12. Состав комиссии формируется таким образом, чтобы исключить возможность возникновения конфликта интересов, который мог бы повлиять на принимаемые комиссией решения.</text:p>
      <text:p text:style-name="s1"><text:bookmark text:name="anchor1013"/>13. В заседаниях комиссии с правом совещательного голоса участвуют:</text:p>
      <text:p text:style-name="s1"><text:bookmark text:name="anchor10131"/>а) непосредственный руководитель государственн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и определяемые председателем комиссии два государственных служащих, замещающих в государственном органе должности государственной службы, аналогичные должности, замещаемой государственным служащим, в отношении которого комиссией рассматривается этот вопрос;</text:p>
      <text:p text:style-name="s1"><text:bookmark text:name="anchor10132"/>б) другие государственные служащие, замещающие должности государственной службы в государственном органе; специалисты, которые могут дать пояснения по вопросам государственной службы и вопросам, рассматриваемым комиссией; должностные лица других государственных органов, органов местного самоуправления; представители заинтересованных организаций; представитель государственн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- по решению председателя комиссии, принимаемому в каждом конкретном случае отдельно не менее чем за три дня до дня заседания комиссии на основании ходатайства государственного служащего, в отношении которого комиссией рассматривается этот вопрос, или любого члена комиссии.</text:p>
      <text:p text:style-name="s1"><text:bookmark text:name="anchor1014"/>14. Заседание комиссии считается правомочным, если на нем присутствует не менее двух третей от общего числа членов комиссии. Проведение заседаний с участием только членов комиссии, замещающих должности государственной службы в государственном органе, недопустимо.</text:p>
      <text:p text:style-name="s1"><text:bookmark text:name="anchor1015"/>15. При возникновении прямой или косвенной личной заинтересованности члена комиссии, которая может привести к конфликту интересов при рассмотрении вопроса, включенного в повестку дня заседания комиссии, он обязан до начала заседания заявить об этом. В таком случае соответствующий член комиссии не принимает участия в рассмотрении указанного вопроса.</text:p>
      <text:p text:style-name="s1"><text:bookmark text:name="anchor1016"/>16. Основаниями для проведения заседания комиссии являются:</text:p>
      <text:p text:style-name="s1"><text:bookmark text:name="anchor10161"/>а) представление руководителем государственного органа в соответствии с <text:a xlink:type="simple" xlink:href="http://ivo.garant.ru/document/redirect/196300/1031">пунктом 31</text:a> Положения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го <text:a xlink:type="simple" xlink:href="http://ivo.garant.ru/document/redirect/196300/0">Указом</text:a> Президента Российской Федерации от 21 сентября 2009 г. N 1065, материалов проверки, свидетельствующих:</text:p>
      <text:p text:style-name="s1"><text:bookmark text:name="anchor101612"/>о представлении государственным служащим недостоверных или неполных сведений, предусмотренных <text:a xlink:type="simple" xlink:href="http://ivo.garant.ru/document/redirect/196300/111">подпунктом "а" пункта 1</text:a> названного Положения;</text:p>
      <text:p text:style-name="s1"><text:bookmark text:name="anchor101613"/>о несоблюдении государственным служащим требований к служебному поведению и (или) требований об урегулировании конфликта интересов;</text:p>
      <text:p text:style-name="s22header">Информация об изменениях:</text:p>
      <text:p text:style-name="s22"><text:bookmark text:name="anchor10162"/><text:a xlink:type="simple" xlink:href="http://ivo.garant.ru/document/redirect/71287568/18">Указом</text:a> Президента РФ от 22 декабря 2015 г. № 650 в подпункт "б" внесены изменения</text:p>
      <text:p text:style-name="s22"><text:a xlink:type="simple" xlink:href="http://ivo.garant.ru/document/redirect/57406702/10162">См. текст подпункта в предыдущей редакции</text:a></text:p>
      <text:p text:style-name="s1">б) поступившее в подразделение кадровой службы государственного органа по профилактике коррупционных и иных правонарушений либо должностному лицу кадровой службы государственного органа, ответственному за работу по профилактике коррупционных и иных правонарушений, в <text:span text:style-name="s8">порядке</text:span>, установленном нормативным правовым актом государственного органа:</text:p>
      <text:p text:style-name="s1"><text:bookmark text:name="anchor101622"/><text:span text:style-name="s8">обращение</text:span> гражданина, замещавшего в государственном органе должность государственной службы, включенную в перечень должностей, утвержденный <text:a xlink:type="simple" xlink:href="http://ivo.garant.ru/document/redirect/198780/1">нормативным правовым актом</text:a> Российской Федерации, о даче согласия на замещение должности в коммерческой или некоммерческой организации либо на выполнение работы на условиях гражданско-правового договора в коммерческой или некоммерческой организации, если отдельные функции по государственному управлению этой организацией входили в его должностные (служебные) обязанности, до истечения двух лет со дня увольнения с государственной службы;</text:p>
      <text:p text:style-name="s1"><text:bookmark text:name="anchor101623"/><text:span text:style-name="s8">заявление</text:span> государственного служащего о невозможности по объективным причинам представить сведения о доходах, об имуществе и обязательствах имущественного характера своих супруги (супруга) и несовершеннолетних детей;</text:p>
      <text:p text:style-name="s1"><text:bookmark text:name="anchor101624"/><text:span text:style-name="s8">заявление</text:span> государственного служащего о невозможности выполнить требования <text:a xlink:type="simple" xlink:href="http://ivo.garant.ru/document/redirect/70372954/0">Федерального закона</text:a> от 7 мая 2013 г. № 79-ФЗ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 (далее - Федеральный закон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) в связи с арестом, запретом распоряжения, наложенными компетентными органами иностранного государства в соответствии с законодательством данного иностранного государства, на территории которого находятся счета (вклады), осуществляется хранение наличных денежных средств и ценностей в иностранном банке и (или) имеются иностранные финансовые инструменты, или в связи с иными обстоятельствами, не зависящими от его воли или воли его супруги (супруга) и несовершеннолетних детей;</text:p>
      <text:p text:style-name="s1"><text:bookmark text:name="anchor101625"/><text:a xlink:type="simple" xlink:href="http://ivo.garant.ru/document/redirect/412124924/1000">уведомление</text:a> государственного служащего о возникновении личной заинтересованности при исполнении должностных обязанностей, которая приводит или может привести к конфликту интересов;</text:p>
      <text:p text:style-name="s1"><text:bookmark text:name="anchor10163"/>в) представление руководителя государственного органа или любого члена комиссии, касающееся обеспечения соблюдения государственным служащим требований к служебному поведению и (или) требований об урегулировании конфликта интересов либо осуществления в государственном органе мер по предупреждению коррупции;</text:p>
      <text:p text:style-name="s22header">Информация об изменениях:</text:p>
      <text:p text:style-name="s22"><text:bookmark text:name="anchor10164"/><text:a xlink:type="simple" xlink:href="http://ivo.garant.ru/document/redirect/70350274/10061">Указом</text:a> Президента РФ от 2 апреля 2013 г. № 309 пункт 16 дополнен подпунктом "г"</text:p>
      <text:p text:style-name="s1">г) представление руководителем государственного органа материалов проверки, свидетельствующих о представлении государственным служащим недостоверных или неполных сведений, предусмотренных <text:a xlink:type="simple" xlink:href="http://ivo.garant.ru/document/redirect/70271682/301">частью 1 статьи 3</text:a> Федерального закона от 3 декабря 2012 г. № 230-ФЗ "О контроле за соответствием расходов лиц, замещающих государственные должности, и иных лиц их доходам" (далее - Федеральный закон "О контроле за соответствием расходов лиц, замещающих государственные должности, и иных лиц их доходам");</text:p>
      <text:p text:style-name="s22header">Информация об изменениях:</text:p>
      <text:p text:style-name="s22"><text:bookmark text:name="anchor10165"/><text:a xlink:type="simple" xlink:href="http://ivo.garant.ru/document/redirect/70885282/712">Указом</text:a> Президента РФ от 8 марта 2015 г. № 120 подпункт "д" изложен в новой редакции</text:p>
      <text:p text:style-name="s22"><text:a xlink:type="simple" xlink:href="http://ivo.garant.ru/document/redirect/57500449/10165">См. текст подпункта в предыдущей редакции</text:a></text:p>
      <text:p text:style-name="s1">д) поступившее в соответствии с <text:a xlink:type="simple" xlink:href="http://ivo.garant.ru/document/redirect/12164203/1204">частью 4 статьи 12</text:a> Федерального закона от 25 декабря 2008 г. № 273-ФЗ "О противодействии коррупции" и <text:a xlink:type="simple" xlink:href="http://ivo.garant.ru/document/redirect/12125268/641">статьей 64.1</text:a> Трудового кодекса Российской Федерации в государственный орган уведомление коммерческой или некоммерческой организации о заключении с гражданином, замещавшим должность государственной службы в государственном органе, трудового или гражданско-правового договора на выполнение работ (оказание услуг), если отдельные функции государственного управления данной организацией входили в его должностные (служебные) обязанности, исполняемые во время замещения должности в государственном органе, при условии, что указанному гражданину комиссией ранее было отказано во вступлении в трудовые и гражданско-правовые отношения с данной организацией или что вопрос о даче согласия такому гражданину на замещение им должности в коммерческой или некоммерческой организации либо на выполнение им работы на условиях гражданско-правового договора в коммерческой или некоммерческой организации комиссией не рассматривался;</text:p>
      <text:p text:style-name="s22header">Информация об изменениях:</text:p>
      <text:p text:style-name="s22"><text:bookmark text:name="anchor10166"/>Пункт 16 дополнен подпунктом "е" с 25 января 2024 г. - <text:a xlink:type="simple" xlink:href="http://ivo.garant.ru/document/redirect/408434103/10022">Указ</text:a> Президента России от 25 января 2024 г. № 71</text:p>
      <text:p text:style-name="s1">е) <text:span text:style-name="s8">уведомление</text:span> государственного служащего о возникновении не зависящих от него обстоятельств, препятствующих соблюдению требований к служебному поведению и (или) требований об урегулировании конфликта интересов.</text:p>
      <text:p text:style-name="s1"><text:bookmark text:name="anchor1017"/>17. Комиссия не рассматривает сообщения о преступлениях и административных правонарушениях, а также анонимные обращения, не проводит проверки по фактам нарушения служебной дисциплины.</text:p>
      <text:p text:style-name="s22header">Информация об изменениях:</text:p>
      <text:p text:style-name="s22"><text:bookmark text:name="anchor10171"/><text:a xlink:type="simple" xlink:href="http://ivo.garant.ru/document/redirect/71287568/19">Указом</text:a> Президента РФ от 22 декабря 2015 г. № 650 в пункт 17.1 внесены изменения</text:p>
      <text:p text:style-name="s22"><text:a xlink:type="simple" xlink:href="http://ivo.garant.ru/document/redirect/57406702/10171">См. текст пункта в предыдущей редакции</text:a></text:p>
      <text:p text:style-name="s1">17.1. Обращение, указанное в <text:a xlink:type="simple" xlink:href="#anchor101622">абзаце втором подпункта "б" пункта 16</text:a> настоящего Положения, подается гражданином, замещавшим должность государственной службы в государственном органе, в подразделение кадровой службы государственного органа по профилактике коррупционных и иных правонарушений. В обращении указываются: фамилия, имя, отчество гражданина, дата его рождения, адрес места жительства, замещаемые должности в течение последних двух лет до дня увольнения с государственной службы, наименование, местонахождение коммерческой или некоммерческой организации, характер ее деятельности, должностные (служебные) обязанности, исполняемые гражданином во время замещения им должности государственной службы, функции по государственному управлению в отношении коммерческой или некоммерческой организации, вид договора (трудовой или гражданско-правовой), предполагаемый срок его действия, сумма оплаты за выполнение (оказание) по договору работ (услуг). В подразделении кадровой службы государственного органа по профилактике коррупционных и иных правонарушений осуществляется рассмотрение обращения, по результатам которого подготавливается мотивированное заключение по существу обращения с учетом требований <text:a xlink:type="simple" xlink:href="http://ivo.garant.ru/document/redirect/12164203/12">статьи 12</text:a> Федерального закона от 25 декабря 2008 г. № 273-ФЗ "О противодействии коррупции".</text:p>
      <text:p text:style-name="s22header">Информация об изменениях:</text:p>
      <text:p text:style-name="s22"><text:bookmark text:name="anchor10172"/><text:a xlink:type="simple" xlink:href="http://ivo.garant.ru/document/redirect/70681392/52">Указом</text:a> Президента РФ от 23 июня 2014 г. № 453 Положение дополнено пунктом 17.2, <text:a xlink:type="simple" xlink:href="http://ivo.garant.ru/document/redirect/70681392/7">вступающим в силу</text:a> с 1 августа 2014 г.</text:p>
      <text:p text:style-name="s1">17.2. Обращение, указанное в <text:a xlink:type="simple" xlink:href="#anchor101622">абзаце втором подпункта "б" пункта 16</text:a> настоящего Положения, может быть подано государственным служащим, планирующим свое увольнение с государственной службы, и подлежит рассмотрению комиссией в соответствии с настоящим Положением.</text:p>
      <text:p text:style-name="s22header">Информация об изменениях:</text:p>
      <text:p text:style-name="s22"><text:bookmark text:name="anchor10173"/><text:a xlink:type="simple" xlink:href="http://ivo.garant.ru/document/redirect/71287568/201">Указом</text:a> Президента РФ от 22 декабря 2015 г. № 650 в пункт 17.3 внесены изменения</text:p>
      <text:p text:style-name="s22"><text:a xlink:type="simple" xlink:href="http://ivo.garant.ru/document/redirect/57406702/10173">См. текст пункта в предыдущей редакции</text:a></text:p>
      <text:p text:style-name="s1">17.3. Уведомление, указанное в <text:a xlink:type="simple" xlink:href="#anchor10165">подпункте "д" пункта 16</text:a> настоящего Положения, рассматривается подразделением кадровой службы государственного органа по профилактике коррупционных и иных правонарушений, которое осуществляет подготовку мотивированного заключения о соблюдении гражданином, замещавшим должность государственной службы в государственном органе, требований <text:a xlink:type="simple" xlink:href="http://ivo.garant.ru/document/redirect/12164203/12">статьи 12</text:a> Федерального закона от 25 декабря 2008 г. № 273-ФЗ "О противодействии коррупции".</text:p>
      <text:p text:style-name="s22header">Информация об изменениях:</text:p>
      <text:p text:style-name="s22"><text:bookmark text:name="anchor10174"/>Пункт 17.4 изменен с 25 января 2024 г. - <text:a xlink:type="simple" xlink:href="http://ivo.garant.ru/document/redirect/408434103/10023">Указ</text:a> Президента России от 25 января 2024 г. № 71</text:p>
      <text:p text:style-name="s22"><text:a xlink:type="simple" xlink:href="http://ivo.garant.ru/document/redirect/76830981/10174">См. предыдущую редакцию</text:a></text:p>
      <text:p text:style-name="s1">17.4. Уведомления, указанные в <text:a xlink:type="simple" xlink:href="#anchor101625">абзаце пятом подпункта "б"</text:a> и <text:a xlink:type="simple" xlink:href="#anchor10166">подпункте "е" пункта 16</text:a> настоящего Положения, рассматриваются подразделением кадровой службы государственного органа по профилактике коррупционных и иных правонарушений, которое осуществляет подготовку мотивированных заключений по результатам рассмотрения уведомлений.</text:p>
      <text:p text:style-name="s22header">Информация об изменениях:</text:p>
      <text:p text:style-name="s22"><text:bookmark text:name="anchor10175"/>Пункт 17.5 изменен с 25 января 2024 г. - <text:a xlink:type="simple" xlink:href="http://ivo.garant.ru/document/redirect/408434103/10024">Указ</text:a> Президента России от 25 января 2024 г. № 71</text:p>
      <text:p text:style-name="s22"><text:a xlink:type="simple" xlink:href="http://ivo.garant.ru/document/redirect/76830981/10175">См. предыдущую редакцию</text:a></text:p>
      <text:p text:style-name="s1">17.5. При подготовке мотивированного заключения по результатам рассмотрения обращения, указанного в <text:a xlink:type="simple" xlink:href="#anchor101622">абзаце втором подпункта "б" пункта 16</text:a> настоящего Положения, или уведомлений, указанных в <text:a xlink:type="simple" xlink:href="#anchor101625">абзаце пятом подпункта "б"</text:a> и <text:a xlink:type="simple" xlink:href="#anchor10165">подпунктах "д"</text:a> и <text:a xlink:type="simple" xlink:href="#anchor10166">"е" пункта 16</text:a> настоящего Положения, должностные лица кадрового подразделения государственного органа имеют право проводить собеседование с государственным служащим, представившим обращение или уведомление, получать от него письменные пояснения, а руководитель государственного органа или его заместитель, специально на то <text:span text:style-name="s8">уполномоченный</text:span>, может направлять в установленном порядке запросы в государственные органы, органы местного самоуправления и заинтересованные организации, использовать государственную информационную систему в области противодействия коррупции "Посейдон", в том числе для направления запросов. Обращение или уведомление, а также заключение и другие материалы в течение семи рабочих дней со дня поступления обращения или уведомления представляются председателю комиссии. В случае направления запросов обращение или уведомление, а также заключение и другие материалы представляются председателю комиссии в течение 45 дней со дня поступления обращения или уведомления. Указанный срок может быть продлен, но не более чем на 30 дней.</text:p>
      <text:p text:style-name="s22header">Информация об изменениях:</text:p>
      <text:p text:style-name="s22"><text:bookmark text:name="anchor10176"/>Положение дополнено пунктом 17.6 с 19 сентября 2017 г. - <text:a xlink:type="simple" xlink:href="http://ivo.garant.ru/document/redirect/71768878/4">Указ</text:a> Президента РФ от 19 сентября 2017 г. № 431</text:p>
      <text:p text:style-name="s1">17.6. Мотивированные заключения, предусмотренные <text:a xlink:type="simple" xlink:href="#anchor10171">пунктами 17.1</text:a>, <text:a xlink:type="simple" xlink:href="#anchor10173">17.3</text:a> и <text:a xlink:type="simple" xlink:href="#anchor10174">17.4</text:a> настоящего Положения, должны содержать:</text:p>
      <text:p text:style-name="s22header">Информация об изменениях:</text:p>
      <text:p text:style-name="s22"><text:bookmark text:name="anchor101761"/>Подпункт "а" изменен с 25 января 2024 г. - <text:a xlink:type="simple" xlink:href="http://ivo.garant.ru/document/redirect/408434103/11">Указ</text:a> Президента России от 25 января 2024 г. № 71</text:p>
      <text:p text:style-name="s22"><text:a xlink:type="simple" xlink:href="http://ivo.garant.ru/document/redirect/76830981/101761">См. предыдущую редакцию</text:a></text:p>
      <text:p text:style-name="s1">а) информацию, изложенную в обращениях или уведомлениях, указанных в <text:a xlink:type="simple" xlink:href="#anchor101622">абзацах втором</text:a> и <text:a xlink:type="simple" xlink:href="#anchor101625">пятом подпункта "б"</text:a> и <text:a xlink:type="simple" xlink:href="#anchor10165">подпунктах "д"</text:a> и <text:a xlink:type="simple" xlink:href="#anchor10166">"е" пункта 16</text:a> настоящего Положения;</text:p>
      <text:p text:style-name="s1"><text:bookmark text:name="anchor101762"/>б) информацию, полученную от государственных органов, органов местного самоуправления и заинтересованных организаций на основании запросов;</text:p>
      <text:p text:style-name="s22header">Информация об изменениях:</text:p>
      <text:p text:style-name="s22"><text:bookmark text:name="anchor101763"/>Подпункт "в" изменен с 25 января 2024 г. - <text:a xlink:type="simple" xlink:href="http://ivo.garant.ru/document/redirect/408434103/120">Указ</text:a> Президента России от 25 января 2024 г. № 71</text:p>
      <text:p text:style-name="s22"><text:a xlink:type="simple" xlink:href="http://ivo.garant.ru/document/redirect/76830981/101763">См. предыдущую редакцию</text:a></text:p>
      <text:p text:style-name="s1">в) мотивированный вывод по результатам предварительного рассмотрения обращений и уведомлений, указанных в <text:a xlink:type="simple" xlink:href="#anchor101622">абзацах втором</text:a> и <text:a xlink:type="simple" xlink:href="#anchor101625">пятом подпункта "б"</text:a>, <text:a xlink:type="simple" xlink:href="#anchor10165">подпунктах "д"</text:a> и <text:a xlink:type="simple" xlink:href="#anchor10166">"е" пункта 16</text:a> настоящего Положения, а также рекомендации для принятия одного из решений в соответствии с <text:a xlink:type="simple" xlink:href="#anchor1024">пунктами 24</text:a>, <text:a xlink:type="simple" xlink:href="#anchor1253">25<text:span text:style-name="upper"><text:span> 3</text:span></text:span></text:a>, <text:a xlink:type="simple" xlink:href="#anchor1254">25<text:span text:style-name="upper"><text:span> 4</text:span></text:span></text:a>, <text:a xlink:type="simple" xlink:href="#anchor10261">26<text:span text:style-name="upper"><text:span> 1</text:span></text:span></text:a> настоящего Положения или иного решения.</text:p>
      <text:p text:style-name="s1"><text:bookmark text:name="anchor1018"/>18. Председатель комиссии при поступлении к нему в <text:a xlink:type="simple" xlink:href="http://ivo.garant.ru/document/redirect/71872690/1000">порядке</text:a>, предусмотренном нормативным правовым актом государственного органа, информации, содержащей основания для проведения заседания комиссии:</text:p>
      <text:p text:style-name="s22header">Информация об изменениях:</text:p>
      <text:p text:style-name="s22"><text:bookmark text:name="anchor10181"/><text:a xlink:type="simple" xlink:href="http://ivo.garant.ru/document/redirect/71287568/23">Указом</text:a> Президента РФ от 22 декабря 2015 г. № 650 подпункт "а" изложен в новой редакции</text:p>
      <text:p text:style-name="s22"><text:a xlink:type="simple" xlink:href="http://ivo.garant.ru/document/redirect/57406702/10181">См. текст подпункта в предыдущей редакции</text:a></text:p>
      <text:p text:style-name="s1">а) в 10-дневный срок назначает дату заседания комиссии. При этом дата заседания комиссии не может быть назначена позднее 20 дней со дня поступления указанной информации, за исключением случаев, предусмотренных <text:a xlink:type="simple" xlink:href="#anchor181">пунктами 18.1</text:a> и <text:a xlink:type="simple" xlink:href="#anchor182">18.2</text:a> настоящего Положения;</text:p>
      <text:p text:style-name="s1"><text:bookmark text:name="anchor10182"/>б) организует ознакомление государственного служащего, в отношении которого комиссией рассматривается вопрос о соблюдении требований к служебному поведению и (или) требований об урегулировании конфликта интересов, его представителя, членов комиссии и других лиц, участвующих в заседании комиссии, с информацией, поступившей в подразделение государственного органа по профилактике коррупционных и иных правонарушений либо должностному лицу кадровой службы государственного органа, ответственному за работу по профилактике коррупционных и иных правонарушений, и с результатами ее проверки;</text:p>
      <text:p text:style-name="s1"><text:bookmark text:name="anchor10183"/>в) рассматривает ходатайства о приглашении на заседание комиссии лиц, указанных в <text:a xlink:type="simple" xlink:href="#anchor10132">подпункте "б" пункта 13</text:a> настоящего Положения, принимает решение об их удовлетворении (об отказе в удовлетворении) и о рассмотрении (об отказе в рассмотрении) в ходе заседания комиссии дополнительных материалов.</text:p>
      <text:p text:style-name="s22header">Информация об изменениях:</text:p>
      <text:p text:style-name="s22"><text:bookmark text:name="anchor181"/><text:a xlink:type="simple" xlink:href="http://ivo.garant.ru/document/redirect/71287568/24">Указом</text:a> Президента РФ от 22 декабря 2015 г. № 650 в пункт 18.1 внесены изменения</text:p>
      <text:p text:style-name="s22"><text:a xlink:type="simple" xlink:href="http://ivo.garant.ru/document/redirect/57406702/181">См. текст пункта в предыдущей редакции</text:a></text:p>
      <text:p text:style-name="s1">18.1. Заседание комиссии по рассмотрению заявлений, указанных в <text:a xlink:type="simple" xlink:href="#anchor101623">абзацах третьем</text:a> и <text:a xlink:type="simple" xlink:href="#anchor101624">четвертом подпункта "б" пункта 16</text:a> настоящего Положения, как правило, проводится не позднее одного месяца со дня истечения срока, установленного для представления сведений о доходах, об имуществе и обязательствах имущественного характера.</text:p>
      <text:p text:style-name="s22header">Информация об изменениях:</text:p>
      <text:p text:style-name="s22"><text:bookmark text:name="anchor182"/>Пункт 18.2 изменен с 25 января 2024 г. - <text:a xlink:type="simple" xlink:href="http://ivo.garant.ru/document/redirect/408434103/10026">Указ</text:a> Президента России от 25 января 2024 г. № 71</text:p>
      <text:p text:style-name="s22"><text:a xlink:type="simple" xlink:href="http://ivo.garant.ru/document/redirect/76830981/182">См. предыдущую редакцию</text:a></text:p>
      <text:p text:style-name="s1">18.2. Уведомления, указанные в <text:a xlink:type="simple" xlink:href="#anchor10165">подпунктах "д"</text:a> и <text:a xlink:type="simple" xlink:href="#anchor10166">"е" пункта 16</text:a> настоящего Положения, как правило, рассматриваются на очередном (плановом) заседании комиссии.</text:p>
      <text:p text:style-name="s22header">Информация об изменениях:</text:p>
      <text:p text:style-name="s22"><text:bookmark text:name="anchor1019"/>Пункт 19 изменен с 25 января 2024 г. - <text:a xlink:type="simple" xlink:href="http://ivo.garant.ru/document/redirect/408434103/10027">Указ</text:a> Президента России от 25 января 2024 г. № 71</text:p>
      <text:p text:style-name="s22"><text:a xlink:type="simple" xlink:href="http://ivo.garant.ru/document/redirect/76830981/1019">См. предыдущую редакцию</text:a></text:p>
      <text:p text:style-name="s1">19. Заседание комиссии проводится, как правило, в присутствии государственн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, или гражданина, замещавшего должность государственной службы в государственном органе. О намерении лично присутствовать на заседании комиссии государственный служащий или гражданин указывает в обращении, заявлении или уведомлении, представляемых в соответствии с <text:a xlink:type="simple" xlink:href="#anchor10162">подпунктами "б"</text:a> и <text:a xlink:type="simple" xlink:href="#anchor10166">"е" пункта 16</text:a> настоящего Положения.</text:p>
      <text:p text:style-name="s22header">Информация об изменениях:</text:p>
      <text:p text:style-name="s22"><text:bookmark text:name="anchor10191"/><text:a xlink:type="simple" xlink:href="http://ivo.garant.ru/document/redirect/71287568/26">Указом</text:a> Президента РФ от 22 декабря 2015 г. № 650 Положение дополнено пунктом 19.1</text:p>
      <text:p text:style-name="s1">19.1. Заседания комиссии могут проводиться в отсутствие государственного служащего или гражданина в случае:</text:p>
      <text:p text:style-name="s22header">Информация об изменениях:</text:p>
      <text:p text:style-name="s22"><text:bookmark text:name="anchor101911"/>Подпункт "а" изменен с 25 января 2024 г. - <text:a xlink:type="simple" xlink:href="http://ivo.garant.ru/document/redirect/408434103/10028">Указ</text:a> Президента России от 25 января 2024 г. № 71</text:p>
      <text:p text:style-name="s22"><text:a xlink:type="simple" xlink:href="http://ivo.garant.ru/document/redirect/76830981/101911">См. предыдущую редакцию</text:a></text:p>
      <text:p text:style-name="s1">а) если в обращении, заявлении или уведомлении, предусмотренных <text:a xlink:type="simple" xlink:href="#anchor10162">подпунктами "б"</text:a> и <text:a xlink:type="simple" xlink:href="#anchor10166">"е" пункта 16</text:a> настоящего Положения, не содержится указания о намерении государственного служащего или гражданина лично присутствовать на заседании комиссии;</text:p>
      <text:p text:style-name="s1"><text:bookmark text:name="anchor101912"/>б) если государственный служащий или гражданин, намеревающиеся лично присутствовать на заседании комиссии и надлежащим образом извещенные о времени и месте его проведения, не явились на заседание комиссии.</text:p>
      <text:p text:style-name="s22header">Информация об изменениях:</text:p>
      <text:p text:style-name="s22"><text:bookmark text:name="anchor1020"/><text:a xlink:type="simple" xlink:href="http://ivo.garant.ru/document/redirect/70681392/55">Указом</text:a> Президента РФ от 23 июня 2014 г. № 453 пункт 20 изложен в новой редакции, <text:a xlink:type="simple" xlink:href="http://ivo.garant.ru/document/redirect/70681392/7">вступающей в силу</text:a> с 1 августа 2014 г.</text:p>
      <text:p text:style-name="s22"><text:a xlink:type="simple" xlink:href="http://ivo.garant.ru/document/redirect/57747428/1020">См. текст пункта в предыдущей редакции</text:a></text:p>
      <text:p text:style-name="s1">20. На заседании комиссии заслушиваются пояснения государственного служащего или гражданина, замещавшего должность государственной службы в государственном органе (с их согласия), и иных лиц, рассматриваются материалы по существу вынесенных на данное заседание вопросов, а также дополнительные материалы.</text:p>
      <text:p text:style-name="s1"><text:bookmark text:name="anchor1021"/>21. Члены комиссии и лица, участвовавшие в ее заседании, не вправе разглашать сведения, ставшие им известными в ходе работы комиссии.</text:p>
      <text:p text:style-name="s1"><text:bookmark text:name="anchor1022"/>22. По итогам рассмотрения вопроса, указанного в <text:a xlink:type="simple" xlink:href="#anchor101612">абзаце втором подпункта "а" пункта 16</text:a> настоящего Положения, комиссия принимает одно из следующих решений:</text:p>
      <text:p text:style-name="s1"><text:bookmark text:name="anchor10221"/>а) установить, что сведения, представленные государственным служащим в соответствии с <text:a xlink:type="simple" xlink:href="http://ivo.garant.ru/document/redirect/196300/111">подпунктом "а" пункта 1</text:a> Положения о проверке достоверности и полноты сведений, представляемых гражданами, претендующими на замещение должностей федеральной государственной службы, и федеральными государственными служащими, и соблюдения федеральными государственными служащими требований к служебному поведению, утвержденного <text:a xlink:type="simple" xlink:href="http://ivo.garant.ru/document/redirect/196300/0">Указом</text:a> Президента Российской Федерации от 21 сентября 2009 г. N 1065, являются достоверными и полными;</text:p>
      <text:p text:style-name="s1"><text:bookmark text:name="anchor10223"/>б) установить, что сведения, представленные государственным служащим в соответствии с <text:a xlink:type="simple" xlink:href="http://ivo.garant.ru/document/redirect/196300/111">подпунктом "а" пункта 1</text:a> Положения, названного в <text:a xlink:type="simple" xlink:href="#anchor10221">подпункте "а"</text:a> настоящего пункта, являются недостоверными и (или) неполными. В этом случае комиссия рекомендует руководителю государственного органа применить к государственному служащему конкретную меру ответственности.</text:p>
      <text:p text:style-name="s1"><text:bookmark text:name="anchor1023"/>23. По итогам рассмотрения вопроса, указанного в <text:a xlink:type="simple" xlink:href="#anchor101613">абзаце третьем подпункта "а" пункта 16</text:a> настоящего Положения, комиссия принимает одно из следующих решений:</text:p>
      <text:p text:style-name="s1"><text:bookmark text:name="anchor10231"/>а) установить, что государственный служащий соблюдал требования к служебному поведению и (или) требования об урегулировании конфликта интересов;</text:p>
      <text:p text:style-name="s1"><text:bookmark text:name="anchor10232"/>б) установить, что государственный служащий не соблюдал требования к служебному поведению и (или) требования об урегулировании конфликта интересов. В этом случае комиссия рекомендует руководителю государственного органа указать государственному служащему на недопустимость нарушения требований к служебному поведению и (или) требований об урегулировании конфликта интересов либо применить к государственному служащему конкретную меру ответственности.</text:p>
      <text:p text:style-name="s1"><text:bookmark text:name="anchor1024"/>24. По итогам рассмотрения вопроса, указанного в <text:a xlink:type="simple" xlink:href="#anchor101622">абзаце втором подпункта "б" пункта 16</text:a> настоящего Положения, комиссия принимает одно из следующих решений:</text:p>
      <text:p text:style-name="s1"><text:bookmark text:name="anchor10241"/>а) дать гражданину согласие на замещение должности в коммерческой или некоммерческой организации либо на выполнение работы на условиях гражданско-правового договора в коммерческой или некоммерческой организации, если отдельные функции по государственному управлению этой организацией входили в его должностные (служебные) обязанности;</text:p>
      <text:p text:style-name="s1"><text:bookmark text:name="anchor10242"/>б) отказать гражданину в замещении должности в коммерческой или некоммерческой организации либо в выполнении работы на условиях гражданско-правового договора в коммерческой или некоммерческой организации, если отдельные функции по государственному управлению этой организацией входили в его должностные (служебные) обязанности, и мотивировать свой отказ.</text:p>
      <text:p text:style-name="s1"><text:bookmark text:name="anchor1025"/>25. По итогам рассмотрения вопроса, указанного в <text:a xlink:type="simple" xlink:href="#anchor101623">абзаце третьем подпункта "б" пункта 16</text:a> настоящего Положения, комиссия принимает одно из следующих решений:</text:p>
      <text:p text:style-name="s1"><text:bookmark text:name="anchor10251"/>а) признать, что причина непредставления государственным служащим сведений о доходах, об имуществе и обязательствах имущественного характера своих супруги (супруга) и несовершеннолетних детей является объективной и уважительной;</text:p>
      <text:p text:style-name="s1"><text:bookmark text:name="anchor10252"/>б) признать, что причина непредставления государственным служащим сведений о доходах, об имуществе и обязательствах имущественного характера своих супруги (супруга) и несовершеннолетних детей не является уважительной. В этом случае комиссия рекомендует государственному служащему принять меры по представлению указанных сведений;</text:p>
      <text:p text:style-name="s1"><text:bookmark text:name="anchor10253"/>в) признать, что причина непредставления государственным служащим сведений о доходах, об имуществе и обязательствах имущественного характера своих супруги (супруга) и несовершеннолетних детей необъективна и является способом уклонения от представления указанных сведений. В этом случае комиссия рекомендует руководителю государственного органа применить к государственному служащему конкретную меру ответственности.</text:p>
      <text:p text:style-name="s22header">Информация об изменениях:</text:p>
      <text:p text:style-name="s22"><text:bookmark text:name="anchor1251"/><text:a xlink:type="simple" xlink:href="http://ivo.garant.ru/document/redirect/70350274/10062">Указом</text:a> Президента РФ от 2 апреля 2013 г. № 309 Положение дополнено пунктом 25.1</text:p>
      <text:p text:style-name="s1">25.1. По итогам рассмотрения вопроса, указанного в <text:a xlink:type="simple" xlink:href="#anchor10164">подпункте "г" пункта 16</text:a> настоящего Положения, комиссия принимает одно из следующих решений:</text:p>
      <text:p text:style-name="s1"><text:bookmark text:name="anchor12511"/>а) признать, что сведения, представленные государственным служащим в соответствии с <text:a xlink:type="simple" xlink:href="http://ivo.garant.ru/document/redirect/70271682/301">частью 1 статьи 3</text:a> Федерального закона "О контроле за соответствием расходов лиц, замещающих государственные должности, и иных лиц их доходам", являются достоверными и полными;</text:p>
      <text:p text:style-name="s1"><text:bookmark text:name="anchor12512"/>б) признать, что сведения, представленные государственным служащим в соответствии с <text:a xlink:type="simple" xlink:href="http://ivo.garant.ru/document/redirect/70271682/301">частью 1 статьи 3</text:a> Федерального закона "О контроле за соответствием расходов лиц, замещающих государственные должности, и иных лиц их доходам", являются недостоверными и (или) неполными. В этом случае комиссия рекомендует руководителю государственного органа применить к государственному служащему конкретную меру ответственности и (или) направить материалы, полученные в результате осуществления контроля за расходами, в органы прокуратуры и (или) иные государственные органы в соответствии с их компетенцией.</text:p>
      <text:p text:style-name="s22header">Информация об изменениях:</text:p>
      <text:p text:style-name="s22"><text:bookmark text:name="anchor1252"/><text:a xlink:type="simple" xlink:href="http://ivo.garant.ru/document/redirect/70885282/73">Указом</text:a> Президента РФ от 8 марта 2015 г. № 120 Положение дополнено пунктом 25.2</text:p>
      <text:p text:style-name="s1">25.2. По итогам рассмотрения вопроса, указанного в <text:a xlink:type="simple" xlink:href="#anchor101624">абзаце четвертом подпункта "б" пункта 16</text:a> настоящего Положения, комиссия принимает одно из следующих решений:</text:p>
      <text:p text:style-name="s1"><text:bookmark text:name="anchor12521"/>а) признать, что обстоятельства, препятствующие выполнению требований <text:a xlink:type="simple" xlink:href="http://ivo.garant.ru/document/redirect/70372954/0">Федерального закона</text:a>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являются объективными и уважительными;</text:p>
      <text:p text:style-name="s1"><text:bookmark text:name="anchor12522"/>б) признать, что обстоятельства, препятствующие выполнению требований <text:a xlink:type="simple" xlink:href="http://ivo.garant.ru/document/redirect/70372954/0">Федерального закона</text:a> "О запрете отдельным категориям лиц открывать и иметь счета (вклады), хранить наличные денежные средства и ценности в иностранных банках, расположенных за пределами территории Российской Федерации, владеть и (или) пользоваться иностранными финансовыми инструментами", не являются объективными и уважительными. В этом случае комиссия рекомендует руководителю государственного органа применить к государственному служащему конкретную меру ответственности.</text:p>
      <text:p text:style-name="s22header">Информация об изменениях:</text:p>
      <text:p text:style-name="s22"><text:bookmark text:name="anchor1253"/><text:a xlink:type="simple" xlink:href="http://ivo.garant.ru/document/redirect/71287568/29">Указом</text:a> Президента РФ от 22 декабря 2015 г. № 650 Положение дополнено пунктом 25.3</text:p>
      <text:p text:style-name="s1">25.3. По итогам рассмотрения вопроса, указанного в <text:a xlink:type="simple" xlink:href="#anchor101625">абзаце пятом подпункта "б" пункта 16</text:a> настоящего Положения, комиссия принимает одно из следующих решений:</text:p>
      <text:p text:style-name="s1"><text:bookmark text:name="anchor12531"/>а) признать, что при исполнении государственным служащим должностных обязанностей конфликт интересов отсутствует;</text:p>
      <text:p text:style-name="s1"><text:bookmark text:name="anchor12532"/>б) признать, что при исполнении государственным служащим должностных обязанностей личная заинтересованность приводит или может привести к конфликту интересов. В этом случае комиссия рекомендует государственному служащему и (или) руководителю государственного органа принять меры по урегулированию конфликта интересов или по недопущению его возникновения;</text:p>
      <text:p text:style-name="s1"><text:bookmark text:name="anchor12533"/>в) признать, что государственный служащий не соблюдал требования об урегулировании конфликта интересов. В этом случае комиссия рекомендует руководителю государственного органа применить к государственному служащему конкретную меру ответственности.</text:p>
      <text:p text:style-name="s22header">Информация об изменениях:</text:p>
      <text:p text:style-name="s22"><text:bookmark text:name="anchor1254"/>Положение дополнено пунктом 25.4 с 25 января 2024 г. - <text:a xlink:type="simple" xlink:href="http://ivo.garant.ru/document/redirect/408434103/10029">Указ</text:a> Президента России от 25 января 2024 г. № 71</text:p>
      <text:p text:style-name="s1">25.4. По итогам рассмотрения вопроса, указанного в <text:a xlink:type="simple" xlink:href="#anchor10166">подпункте "е" пункта 16</text:a> настоящего Положения, комиссия принимает одно из следующих решений:</text:p>
      <text:p text:style-name="s1"><text:bookmark text:name="anchor12541"/>а) признать наличие причинно-следственной связи между возникновением не зависящих от государственного служащего обстоятельств и невозможностью соблюдения им требований к служебному поведению и (или) требований об урегулировании конфликта интересов;</text:p>
      <text:p text:style-name="s1"><text:bookmark text:name="anchor12542"/>б) признать отсутствие причинно-следственной связи между возникновением не зависящих от государственного служащего обстоятельств и невозможностью соблюдения им требований к служебному поведению и (или) требований об урегулировании конфликта интересов.</text:p>
      <text:p text:style-name="s22header">Информация об изменениях:</text:p>
      <text:p text:style-name="s22"><text:bookmark text:name="anchor1026"/>Пункт 26 изменен с 25 января 2024 г. - <text:a xlink:type="simple" xlink:href="http://ivo.garant.ru/document/redirect/408434103/100212">Указ</text:a> Президента России от 25 января 2024 г. № 71</text:p>
      <text:p text:style-name="s22"><text:a xlink:type="simple" xlink:href="http://ivo.garant.ru/document/redirect/76830981/1026">См. предыдущую редакцию</text:a></text:p>
      <text:p text:style-name="s1">26. По итогам рассмотрения вопросов, указанных в <text:a xlink:type="simple" xlink:href="#anchor10161">подпунктах "а"</text:a>, <text:a xlink:type="simple" xlink:href="#anchor10162">"б"</text:a>, <text:a xlink:type="simple" xlink:href="#anchor10164">"г"</text:a>, <text:a xlink:type="simple" xlink:href="#anchor10165">"д"</text:a> и <text:a xlink:type="simple" xlink:href="#anchor10166">"е" пункта 16</text:a> настоящего Положения, и при наличии к тому оснований комиссия может принять иное решение, чем это предусмотрено <text:a xlink:type="simple" xlink:href="#anchor1022">пунктами 22 - 25<text:span text:style-name="upper"><text:span> 4</text:span></text:span></text:a> и <text:a xlink:type="simple" xlink:href="#anchor10261">26<text:span text:style-name="upper"><text:span> 1</text:span></text:span></text:a> настоящего Положения. Основания и мотивы принятия такого решения должны быть отражены в протоколе заседания комиссии.</text:p>
      <text:p text:style-name="s22header">Информация об изменениях:</text:p>
      <text:p text:style-name="s22"><text:bookmark text:name="anchor10261"/><text:a xlink:type="simple" xlink:href="http://ivo.garant.ru/document/redirect/70681392/56">Указом</text:a> Президента РФ от 23 июня 2014 г. № 453 Положение дополнено пунктом 26.1, <text:a xlink:type="simple" xlink:href="http://ivo.garant.ru/document/redirect/70681392/7">вступающим в силу</text:a> с 1 августа 2014 г.</text:p>
      <text:p text:style-name="s1">26.1. По итогам рассмотрения вопроса, указанного в <text:a xlink:type="simple" xlink:href="#anchor10165">подпункте "д" пункта 16</text:a> настоящего Положения, комиссия принимает в отношении гражданина, замещавшего должность государственной службы в государственном органе, одно из следующих решений:</text:p>
      <text:p text:style-name="s1"><text:bookmark text:name="anchor2611"/>а) дать согласие на замещение им должности в коммерческой или некоммерческой организации либо на выполнение работы на условиях гражданско-правового договора в коммерческой или некоммерческой организации, если отдельные функции по государственному управлению этой организацией входили в его должностные (служебные) обязанности;</text:p>
      <text:p text:style-name="s1"><text:bookmark text:name="anchor2612"/>б) установить, что замещение им на условиях трудового договора должности в коммерческой или некоммерческой организации и (или) выполнение в коммерческой или некоммерческой организации работ (оказание услуг) нарушают требования <text:a xlink:type="simple" xlink:href="http://ivo.garant.ru/document/redirect/12164203/12">статьи 12</text:a> Федерального закона от 25 декабря 2008 г. № 273-ФЗ "О противодействии коррупции". В этом случае комиссия рекомендует руководителю государственного органа проинформировать об указанных обстоятельствах органы прокуратуры и уведомившую организацию.</text:p>
      <text:p text:style-name="s1"><text:bookmark text:name="anchor1027"/>27. По итогам рассмотрения вопроса, предусмотренного <text:a xlink:type="simple" xlink:href="#anchor10163">подпунктом "в" пункта 16</text:a> настоящего Положения, комиссия принимает соответствующее решение.</text:p>
      <text:p text:style-name="s1"><text:bookmark text:name="anchor1028"/>28. Для исполнения решений комиссии могут быть подготовлены проекты нормативных правовых актов государственного органа, решений или поручений руководителя государственного органа, которые в установленном порядке представляются на рассмотрение руководителя государственного органа.</text:p>
      <text:p text:style-name="s1"><text:bookmark text:name="anchor1029"/>29. Решения комиссии по вопросам, указанным в <text:a xlink:type="simple" xlink:href="#anchor1016">пункте 16</text:a> настоящего Положения, принимаются тайным голосованием (если комиссия не примет иное решение) простым большинством голосов присутствующих на заседании членов комиссии.</text:p>
      <text:p text:style-name="s9header">ГАРАНТ:</text:p>
      <text:p text:style-name="s9"><text:bookmark text:name="anchor1030"/><text:a xlink:type="simple" xlink:href="http://ivo.garant.ru/document/redirect/406192369/1111">Решением</text:a> Верховного Суда РФ от 20 декабря 2022 г. N АКПИ22-951, оставленным без изменения <text:a xlink:type="simple" xlink:href="http://ivo.garant.ru/document/redirect/406642735/1111">определением</text:a> Апелляционной коллегии Верховного Суда РФ от 14 марта 2023 г. N АПЛ23-34, пункт 30 признан не противоречащим действующему законодательству</text:p>
      <text:p text:style-name="s1">30. Решения комиссии оформляются протоколами, которые подписывают члены комиссии, принимавшие участие в ее заседании. Решения комиссии, за исключением решения, принимаемого по итогам рассмотрения вопроса, указанного в <text:a xlink:type="simple" xlink:href="#anchor101622">абзаце втором подпункта "б" пункта 16</text:a> настоящего Положения, для руководителя государственного органа носят рекомендательный характер. Решение, принимаемое по итогам рассмотрения вопроса, указанного в абзаце втором подпункта "б" пункта 16 настоящего Положения, носит обязательный характер.</text:p>
      <text:p text:style-name="s1"><text:bookmark text:name="anchor10310"/>31. В протоколе заседания комиссии указываются:</text:p>
      <text:p text:style-name="s1"><text:bookmark text:name="anchor10311"/>а) дата заседания комиссии, фамилии, имена, отчества членов комиссии и других лиц, присутствующих на заседании;</text:p>
      <text:p text:style-name="s1"><text:bookmark text:name="anchor10312"/>б) формулировка каждого из рассматриваемых на заседании комиссии вопросов с указанием фамилии, имени, отчества, должности государственного служащего, в отношении которого рассматривается вопрос о соблюдении требований к служебному поведению и (или) требований об урегулировании конфликта интересов;</text:p>
      <text:p text:style-name="s1"><text:bookmark text:name="anchor10313"/>в) предъявляемые к государственному служащему претензии, материалы, на которых они основываются;</text:p>
      <text:p text:style-name="s1"><text:bookmark text:name="anchor10314"/>г) содержание пояснений государственного служащего и других лиц по существу предъявляемых претензий;</text:p>
      <text:p text:style-name="s1"><text:bookmark text:name="anchor10315"/>д) фамилии, имена, отчества выступивших на заседании лиц и краткое изложение их выступлений;</text:p>
      <text:p text:style-name="s1"><text:bookmark text:name="anchor10316"/>е) источник информации, содержащей основания для проведения заседания комиссии, дата поступления информации в государственный орган;</text:p>
      <text:p text:style-name="s1"><text:bookmark text:name="anchor10317"/>ж) другие сведения;</text:p>
      <text:p text:style-name="s1"><text:bookmark text:name="anchor10318"/>з) результаты голосования;</text:p>
      <text:p text:style-name="s1"><text:bookmark text:name="anchor10319"/>и) решение и обоснование его принятия.</text:p>
      <text:p text:style-name="s1"><text:bookmark text:name="anchor10320"/>32. Член комиссии, несогласный с ее решением, вправе в письменной форме изложить свое мнение, которое подлежит обязательному приобщению к протоколу заседания комиссии и с которым должен быть ознакомлен государственный служащий.</text:p>
      <text:p text:style-name="s22header">Информация об изменениях:</text:p>
      <text:p text:style-name="s22"><text:bookmark text:name="anchor10330"/><text:a xlink:type="simple" xlink:href="http://ivo.garant.ru/document/redirect/71287568/34">Указом</text:a> Президента РФ от 22 декабря 2015 г. № 650 в пункт 33 внесены изменения</text:p>
      <text:p text:style-name="s22"><text:a xlink:type="simple" xlink:href="http://ivo.garant.ru/document/redirect/57406702/10330">См. текст пункта в предыдущей редакции</text:a></text:p>
      <text:p text:style-name="s1">33. Копии протокола заседания комиссии в 7-дневный срок со дня заседания направляются руководителю государственного органа, полностью или в виде выписок из него - государственному служащему, а также по решению комиссии - иным заинтересованным лицам.</text:p>
      <text:p text:style-name="s9header">ГАРАНТ:</text:p>
      <text:p text:style-name="s9"><text:bookmark text:name="anchor1034"/><text:a xlink:type="simple" xlink:href="http://ivo.garant.ru/document/redirect/406192369/1111">Решением</text:a> Верховного Суда РФ от 20 декабря 2022 г. N АКПИ22-951, оставленным без изменения <text:a xlink:type="simple" xlink:href="http://ivo.garant.ru/document/redirect/406642735/1111">определением</text:a> Апелляционной коллегии Верховного Суда РФ от 14 марта 2023 г. N АПЛ23-34, пункт 34 признан не противоречащим действующему законодательству</text:p>
      <text:p text:style-name="s1">34. Руководитель государственного органа обязан рассмотреть протокол заседания комиссии и вправе учесть в пределах своей компетенции содержащиеся в нем рекомендации при принятии решения о применении к государственному служащему мер ответственности, предусмотренных нормативными правовыми актами Российской Федерации, а также по иным вопросам организации противодействия коррупции. О рассмотрении рекомендаций комиссии и принятом решении руководитель государственного органа в письменной форме уведомляет комиссию в месячный срок со дня поступления к нему протокола заседания комиссии. Решение руководителя государственного органа оглашается на ближайшем заседании комиссии и принимается к сведению без обсуждения.</text:p>
      <text:p text:style-name="s1"><text:bookmark text:name="anchor1035"/>35. В случае установления комиссией признаков дисциплинарного проступка в действиях (бездействии) государственного служащего информация об этом представляется руководителю государственного органа для решения вопроса о применении к государственному служащему мер ответственности, предусмотренных нормативными правовыми актами Российской Федерации.</text:p>
      <text:p text:style-name="s1"><text:bookmark text:name="anchor1036"/>36. В случае установления комиссией факта совершения государственным служащим действия (факта бездействия), содержащего признаки административного правонарушения или состава преступления, председатель комиссии обязан передать информацию о совершении указанного действия (бездействии) и подтверждающие такой факт документы в правоприменительные органы в 3-дневный срок, а при необходимости - немедленно.</text:p>
      <text:p text:style-name="s1"><text:bookmark text:name="anchor1037"/>37. Копия протокола заседания комиссии или выписка из него приобщается к личному делу государственного служащего, в отношении которого рассмотрен вопрос о соблюдении требований к служебному поведению и (или) требований об урегулировании конфликта интересов.</text:p>
      <text:p text:style-name="s22header">Информация об изменениях:</text:p>
      <text:p text:style-name="s22"><text:bookmark text:name="anchor10371"/><text:a xlink:type="simple" xlink:href="http://ivo.garant.ru/document/redirect/70681392/57">Указом</text:a> Президента РФ от 23 июня 2014 г. № 453 Положение дополнено пунктом 37.1, <text:a xlink:type="simple" xlink:href="http://ivo.garant.ru/document/redirect/70681392/7">вступающим в силу</text:a> с 1 августа 2014 г.</text:p>
      <text:p text:style-name="s1">37.1. Выписка из решения комиссии, заверенная подписью секретаря комиссии и печатью государственного органа, вручается гражданину, замещавшему должность государственной службы в государственном органе, в отношении которого рассматривался вопрос, указанный в <text:a xlink:type="simple" xlink:href="#anchor101622">абзаце втором подпункта "б" пункта 16</text:a> настоящего Положения, под роспись или направляется заказным письмом с уведомлением по указанному им в обращении адресу не позднее одного рабочего дня, следующего за днем проведения соответствующего заседания комиссии.</text:p>
      <text:p text:style-name="s1"><text:bookmark text:name="anchor1038"/>38. Организационно-техническое и документационное обеспечение деятельности комиссии, а также информирование членов комиссии о вопросах, включенных в повестку дня, о дате, времени и месте проведения заседания, ознакомление членов комиссии с материалами, представляемыми для обсуждения на заседании комиссии, осуществляются подразделением кадровой службы государственного органа по профилактике коррупционных и иных правонарушений или должностными лицами кадровой службы государственного органа, ответственными за работу по профилактике коррупционных и иных правонарушений.</text:p>
      <text:p text:style-name="s1"><text:bookmark text:name="anchor1039"/>39. В случае рассмотрения вопросов, указанных в <text:a xlink:type="simple" xlink:href="#anchor1016">пункте 16</text:a> настоящего Положения, аттестационными комиссиями государственных органов, названных в <text:a xlink:type="simple" xlink:href="http://ivo.garant.ru/document/redirect/195552/1200">разделе II</text:a> перечня должностей федеральной государственной службы, при назначении на которые граждане и при замещении которых федеральные государственные служащие обязаны представлять сведения о своих доходах, об имуществе и обязательствах имущественного характера, а также сведения о доходах, об имуществе и обязательствах имущественного характера своих супруги (супруга) и несовершеннолетних детей, утвержденного <text:a xlink:type="simple" xlink:href="http://ivo.garant.ru/document/redirect/195552/0">Указом</text:a> Президента Российской Федерации от 18 мая 2009 г. N 557 (далее - аттестационные комиссии) в их состав в качестве постоянных членов с соблюдением <text:a xlink:type="simple" xlink:href="http://ivo.garant.ru/document/redirect/10102673/3">законодательства</text:a> Российской Федерации о государственной тайне включаются лица, указанные в <text:a xlink:type="simple" xlink:href="#anchor1008">пункте 8</text:a> настоящего Положения, а также по <text:span text:style-name="s8">решению</text:span> руководителя государственного органа - лица, указанные в <text:a xlink:type="simple" xlink:href="#anchor1009">пункте 9</text:a> настоящего Положения.</text:p>
      <text:p text:style-name="s1"><text:bookmark text:name="anchor1040"/>40. В заседаниях аттестационных комиссий при рассмотрении вопросов, указанных в <text:a xlink:type="simple" xlink:href="#anchor1016">пункте 16</text:a> настоящего Положения, участвуют лица, указанные в <text:a xlink:type="simple" xlink:href="#anchor1013">пункте 13</text:a> настоящего Положения.</text:p>
      <text:p text:style-name="s1"><text:bookmark text:name="anchor10410"/>41. Организационно-техническое и документационное обеспечение заседаний аттестационных комиссий осуществляется подразделениями соответствующих государственных органов, ответственными за реализацию функций, предусмотренных <text:a xlink:type="simple" xlink:href="http://ivo.garant.ru/document/redirect/196300/3">пунктом 3</text:a> Указа Президента Российской Федерации от 21 сентября 2009 г. N 1065.</text:p>
      <text:p text:style-name="s1"><text:bookmark text:name="anchor10420"/>42. Формирование аттестационных комиссий и их работа осуществляются в порядке, предусмотренном нормативными правовыми актами Российской Федерации и настоящим Положением, с учетом особенностей, обусловленных спецификой деятельности соответствующего государственного органа, и с соблюдением законодательства Российской Федерации о государственной тайне. В государственном органе может быть образовано несколько аттестационных комиссий.</text:p>
      <text:p text:style-name="s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/>
    <style:font-face style:name="Courier New" svg:font-family="Courier New"/>
    <style:font-face style:name="Times New Roman" svg:font-family="Times New Roman"/>
  </office:font-face-decls>
  <office:styles>
    <style:default-style style:family="paragraph">
      <style:paragraph-properties style:tab-stop-distance="1.27cm"/>
    </style:default-style>
    <style:style style:family="paragraph" style:name="Normal">
      <style:paragraph-properties style:writing-mode="lr"/>
      <style:text-properties style:font-name="Times New Roman" fo:font-size="12pt" fo:language="ru" fo:country="RU"/>
    </style:style>
    <style:style style:family="paragraph" style:name="Standard">
      <style:paragraph-properties fo:text-align="justify" fo:text-indent="1.27cm" fo:widows="2" fo:orphans="2" fo:margin-left="0cm" fo:margin-right="0cm" fo:margin-top="0cm" fo:margin-bottom="0cm" style:writing-mode="lr"/>
      <style:text-properties style:font-name="Times New Roman" fo:font-size="12pt"/>
    </style:style>
    <style:style style:name="Preformatted" style:display-name="Preformatted" style:family="paragraph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style:writing-mode="lr-tb"/>
      <style:text-properties style:font-name="Courier New" fo:font-family="'Courier New'" style:font-family-generic="roman" style:font-pitch="fixed" fo:font-size="12pt" style:font-name-asian="Symbol" style:font-family-asian="Symbol" style:font-family-generic-asian="system" style:font-pitch-asian="variable" style:font-size-asian="12pt" style:font-name-complex="Wingdings" style:font-family-complex="Wingdings" style:font-family-generic-complex="system" style:font-pitch-complex="variable" style:font-size-complex="12pt" fo:hyphenate="true" fo:hyphenation-remain-char-count="2" fo:hyphenation-push-char-count="2"/>
    </style:style>
    <style:style style:family="paragraph" style:name="Heading" style:parent-style-name="Standard">
      <style:paragraph-properties fo:text-align="center" fo:margin-top="0.423cm" fo:margin-bottom="0.212cm" fo:keep-with-next="always"/>
      <style:text-properties style:font-name="Times New Roman" fo:font-weight="bold"/>
    </style:style>
    <style:style style:name="s1" style:family="paragraph" style:display-name="Нормальный" style:parent-style-name="Standard"/>
    <style:style style:name="s2" style:family="paragraph" style:display-name="Нормальный (OEM)" style:parent-style-name="Preformatted"/>
    <style:style style:name="s3" style:family="paragraph" style:display-name="Заголовок 1" style:parent-style-name="Heading"/>
    <style:style style:name="s4" style:family="paragraph" style:display-name="Заголовок 2" style:parent-style-name="Heading"/>
    <style:style style:name="s5" style:family="paragraph" style:display-name="Заголовок 3" style:parent-style-name="Heading"/>
    <style:style style:name="s6" style:family="paragraph" style:display-name="Заголовок 4" style:parent-style-name="Heading"/>
    <style:style style:name="s7" style:family="paragraph" style:display-name="Утратил силу" style:parent-style-name="Standard">
      <style:text-properties fo:color="#666600" style:text-line-through-style="solid" style:text-line-through-type="single"/>
    </style:style>
    <!-- Text (reference) -->
    <style:style style:name="Text (reference)" style:family="paragraph" style:parent-style-name="Standard">
      <style:paragraph-properties fo:text-align="justify" fo:text-indent="0cm" fo:margin-left="0cm" fo:margin-right="0cm" fo:margin-top="0.132cm" fo:margin-bottom="0cm"/>
      <style:text-properties fo:font-style="italic" fo:color="#353842" style:font-name="Times New Roman CYR" fo:font-size="12pt"/>
    </style:style>
    <style:style style:name="s9" style:family="paragraph" style:display-name="Комментарий" style:parent-style-name="Text (reference)">
      <style:paragraph-properties fo:text-align="justify" fo:background-color="#f0f0f0"/>
      <style:text-properties fo:background-color="#f0f0f0"/>
    </style:style>
    <style:style style:name="s15" style:family="paragraph" style:display-name="Заголовок статьи" style:parent-style-name="Standard">
      <style:paragraph-properties fo:text-align="justify" fo:text-indent="-1.573cm" fo:margin-left="2.843cm" fo:margin-right="0cm" fo:margin-top="0cm" fo:margin-bottom="0cm"/>
    </style:style>
    <style:style style:name="s16" style:family="paragraph" style:display-name="Прижатый влево" style:parent-style-name="Standard">
      <style:paragraph-properties fo:text-indent="0cm" fo:text-align="start" style:justify-single-word="false" fo:hyphenation-ladder-count="no-limit"/>
    </style:style>
    <style:style style:name="s22" style:family="paragraph" style:display-name="Информация о версии" style:parent-style-name="Text (reference)">
      <style:paragraph-properties fo:text-align="justify" fo:background-color="#f0f0f0"/>
      <style:text-properties fo:background-color="#f0f0f0"/>
    </style:style>
    <style:style style:name="s25" style:family="paragraph" style:display-name="Не вступил в силу" style:parent-style-name="Standard">
      <style:paragraph-properties fo:margin-left="0.245cm" fo:margin-right="0cm" fo:text-indent="-0.245cm"/>
    </style:style>
    <style:style style:name="s52" style:family="paragraph" style:display-name="Информация об изменениях" style:parent-style-name="Text (reference)">
      <style:paragraph-properties fo:background-color="#eaefed"/>
      <style:text-properties fo:font-size="10pt" fo:background-color="#eaefed"/>
    </style:style>
    <style:style style:name="s71" style:family="paragraph" style:display-name="Заголовок ЭР (левое окно)" style:parent-style-name="Heading"/>
    <style:style style:name="s91" style:family="paragraph" style:display-name="Сноска" style:parent-style-name="Standard">
      <style:text-properties fo:font-size="10pt"/>
    </style:style>
    <style:style style:name="s93" style:family="paragraph" style:display-name="Взамен" style:parent-style-name="Text (reference)">
      <style:paragraph-properties fo:auto-text-indent="false" fo:text-indent="0cm" fo:background-color="#FFF5AD" fo:margin-left="0.3in"/>
      <style:text-properties fo:background-color="#FFF5AD"/>
    </style:style>
    <style:style style:name="s94" style:family="paragraph" style:display-name="Сравнение" style:parent-style-name="Text (reference)">
      <style:paragraph-properties fo:auto-text-indent="false" fo:text-indent="0cm" fo:background-color="#f0f0f0" fo:margin-left="0.3in"/>
      <style:text-properties fo:background-color="#f0f0f0"/>
    </style:style>
  </office:styles>
  <office:automatic-styles>
    <!-- header and footer styles -->
    <style:style style:family="paragraph" style:name="header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left" style:parent-style-name="Standard">
      <style:paragraph-properties fo:text-align="left" fo:text-indent="0cm"/>
      <style:text-properties style:font-name="Times New Roman" fo:font-family="'Times New Roman'" fo:font-size="10"/>
    </style:style>
    <style:style style:family="paragraph" style:name="footer_center" style:parent-style-name="Standard">
      <style:paragraph-properties fo:text-align="center" fo:text-indent="0cm"/>
      <style:text-properties style:font-name="Times New Roman" fo:font-family="'Times New Roman'" fo:font-size="10"/>
    </style:style>
    <style:style style:family="paragraph" style:name="footer_right" style:parent-style-name="Standard">
      <style:paragraph-properties fo:text-align="right" fo:text-indent="0cm"/>
      <style:text-properties style:font-name="Times New Roman" fo:font-family="'Times New Roman'" fo:font-size="10"/>
    </style:style>
    <style:page-layout style:name="Standard">
      <style:page-layout-properties fo:page-width="210mm" fo:page-height="297mm" style:num-format="1" style:print-orientation="portrait" fo:margin-top="14mm" fo:margin-bottom="14mm" fo:margin-left="14mm" fo:margin-right="14mm"/>
      <style:header-style>
        <style:header-footer-properties fo:margin-bottom="5mm"/>
      </style:header-style>
      <style:footer-style/>
    </style:page-layout>
    <number:date-style style:name="date" number:automatic-order="true" number:format-source="fixed">
      <number:day number:style="long"/>
      <number:text>.</number:text>
      <number:month number:style="long"/>
      <number:text>.</number:text>
      <number:year number:style="long"/>
    </number:date-style>
  </office:automatic-styles>
  <office:master-styles>
    <style:master-page style:name="Standard" style:page-layout-name="Standard">
      <style:header>
        <text:p text:style-name="header">Указ Президента РФ от 1 июля 2010 г. N 821 "О комиссиях по соблюдению требований к служебному пов...</text:p>
      </style:header>
      <style:footer>
        <table:table>
          <table:table-column table:number-columns-repeated="3"/>
          <table:table-row>
            <table:table-cell>
              <text:p text:style-name="footer_left">
							<text:date style:data-style-name="date" text:fixed="true" text:date-value="2026-5-26"/>
						</text:p>
            </table:table-cell>
            <table:table-cell>
              <text:p text:style-name="footer_center">Система ГАРАНТ
						</text:p>
            </table:table-cell>
            <table:table-cell>
              <text:p text:style-name="footer_right">
							<text:page-number text:select-page="current"/>/<text:page-count style:num-format="1"/>
						</text:p>
            </table:table-cell>
          </table:table-row>
        </table:table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initial-creator>НПП "Гарант-Сервис"</meta:initial-creator>
    <dc:description>Документ экспортирован из системы ГАРАНТ</dc:description>
    <meta:generator>Garant</meta:generator>
    <meta:user-defined meta:name="Company">НПП "Гарант-Сервис"</meta:user-defined>
  </office:meta>
</office:document-meta>
</file>